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953cf1d50e9b80680bd3d83edb91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100-stwkomty00w:start"/><text:bookmark-start text:name="__RefHeading___typy_komponent_1"/><text:bookmark-start text:name="typy_komponent"/>Typy komponent<text:bookmark-end text:name="__RefHeading___typy_komponent_1"/><text:bookmark-end text:name="typy_komponent"/></text:h>
      <text:p text:style-name="Text_20_body">V číselníku typy komponent se definuje, jak se vykazují jednotlivé typy komponet strojů, je-li stroj zadán v realizaci zakázky.</text:p>
      <text:p text:style-name="Text_20_body"><draw:frame draw:style-name="media" draw:name="0" text:anchor-type="as-char" draw:z-index="0" svg:width="15.292916666667cm" svg:height="11.853333333333cm"><draw:image xlink:href="Pictures/ba953cf1d50e9b80680bd3d83edb91e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komponenty </text:p>
          </table:table-cell>
          <table:table-cell office:value-type="string" table:style-name="tablecell">
            <text:p text:style-name="tablealignleft"> Číslo typu komponent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ypu komponenty. </text:p>
          </table:table-cell>
        </table:table-row>
        <table:table-row>
          <table:table-cell office:value-type="string" table:style-name="tablecell">
            <text:p text:style-name="tablealignleft"> Druh zúčtování </text:p>
          </table:table-cell>
          <table:table-cell office:value-type="string" table:style-name="tablecell">
            <text:p text:style-name="tablealignleft"> Přiřazení druhu zúčtování k typu komponenty. Druhem zúčtování se stanovuje, jestli se komponenta tohoto typu v rámci realizace zakázky zúčtuje. </text:p>
          </table:table-cell>
        </table:table-row>
        <table:table-row>
          <table:table-cell office:value-type="string" table:style-name="tablecell">
            <text:p text:style-name="tablealignleft"> Vykazování </text:p>
          </table:table-cell>
          <table:table-cell office:value-type="string" table:style-name="tablecell">
            <text:p text:style-name="tablealignleft"> Výběr z přednastavených možností - Otevřené/Skryté. Toto pole definuje, zda smí být komponenty tohoto typu při vystavení faktury otevřeně vykazovány nebo ne (musí být skryty). </text:p>
          </table:table-cell>
        </table:table-row>
        <table:table-row>
          <table:table-cell office:value-type="string" table:style-name="tablecell">
            <text:p text:style-name="tablealignleft"> Tisk </text:p>
          </table:table-cell>
          <table:table-cell office:value-type="string" table:style-name="tablecell">
            <text:p text:style-name="tablealignleft"> Je-li zaškrtávací tlačítko aktivní, tiskne se komponenta tohoto typu na formulářích. </text:p>
          </table:table-cell>
        </table:table-row>
      </table:table>
      <text:p text:style-name="Text_20_body">// Strana: /basstamm/stwkomty00w/stwkomty101f // <text:line-break/>
// Strana: /basstamm/stwkomty00w/_set_0 // <text:line-break/>
// Strana: /basstamm/stwkomty00w/_set_1 // <text:line-break/>
// Strana: /basstamm/stwkomty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52</meta:creation-date>
    <dc:creator>Generated</dc:creator>
    <dc:date>2026-08-15T09::32:52</dc:date>
    <dc:language>en-US</dc:language>
    <meta:editing-cycles>1</meta:editing-cycles>
    <meta:editing-duration>PT0S</meta:editing-duration>
    <dc:title>i2doku-cz:020-ciselniky:110-sluzeb-zakaznikum:100-stwkomty00w:start</dc:title>
  </office:meta>
</office:document-meta>
</file>