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f4adf873d84c5d9ac5acdd4608c1e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130-stwkomst00w:start"/><text:bookmark-start text:name="__RefHeading___komponenty_1"/><text:bookmark-start text:name="komponenty"/>Komponenty<text:bookmark-end text:name="__RefHeading___komponenty_1"/><text:bookmark-end text:name="komponenty"/></text:h>
      <text:p text:style-name="Text_20_body">V tomto číselníku evidujeme jednotlivé komponenty (součásti strojů). </text:p>
      <text:p text:style-name="Text_20_body"><draw:frame draw:style-name="media" draw:name="0" text:anchor-type="as-char" draw:z-index="0" svg:width="15.292916666667cm" svg:height="11.853333333333cm"><draw:image xlink:href="Pictures/cf4adf873d84c5d9ac5acdd4608c1ef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omponenta </text:p>
          </table:table-cell>
          <table:table-cell office:value-type="string" table:style-name="tablecell">
            <text:p text:style-name="tablealignleft"> Označení (alfanumerické) komponent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omponenty. </text:p>
          </table:table-cell>
        </table:table-row>
        <table:table-row>
          <table:table-cell office:value-type="string" table:style-name="tablecell">
            <text:p text:style-name="tablealignleft"> Vyhledávací pojem </text:p>
          </table:table-cell>
          <table:table-cell office:value-type="string" table:style-name="tablecell">
            <text:p text:style-name="tablealignleft"> Výraz pro vyhledávání. </text:p>
          </table:table-cell>
        </table:table-row>
        <table:table-row>
          <table:table-cell office:value-type="string" table:style-name="tablecell">
            <text:p text:style-name="tablealignleft"> Výběr </text:p>
          </table:table-cell>
          <table:table-cell office:value-type="string" table:style-name="tablecell">
            <text:p text:style-name="tablealignleft"> Výraz pro výběr. </text:p>
          </table:table-cell>
        </table:table-row>
        <table:table-row>
          <table:table-cell office:value-type="string" table:style-name="tablecell">
            <text:p text:style-name="tablealignleft"> Skupina komponent </text:p>
          </table:table-cell>
          <table:table-cell office:value-type="string" table:style-name="tablecell">
            <text:p text:style-name="tablealignleft"> Přiřazení skupiny komponent. </text:p>
          </table:table-cell>
        </table:table-row>
        <table:table-row>
          <table:table-cell office:value-type="string" table:style-name="tablecell">
            <text:p text:style-name="tablealignleft"> Typ komponenty </text:p>
          </table:table-cell>
          <table:table-cell office:value-type="string" table:style-name="tablecell">
            <text:p text:style-name="tablealignleft"> Přiřazení typu komponenty.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Přiřazení zboží z číselníku zboží - pokud je komponenta vedena jako zboží. Uložením komponenty v číselníku zboží je možné také vedení na skladě a může být uloženo podstatně více údajů ke komponentě.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Přiřazení dodavatele komponenty. Bylo-li přiřazeno zboží, navrhne systém automaticky hlavního dodavatele tohoto zboží. Navrhovaná hodnota může být přepsána. </text:p>
          </table:table-cell>
        </table:table-row>
      </table:table>
      <text:p text:style-name="Text_20_body">// Strana: /basstamm/stwkomst00w/stwkomst101f // <text:line-break/>
// Strana: /basstamm/stwkomst00w/_set_0 // <text:line-break/>
// Strana: /basstamm/stwkomst00w/_set_1 // <text:line-break/>
// Strana: /basstamm/stwkoms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02</meta:creation-date>
    <dc:creator>Generated</dc:creator>
    <dc:date>2026-08-15T09::33:02</dc:date>
    <dc:language>en-US</dc:language>
    <meta:editing-cycles>1</meta:editing-cycles>
    <meta:editing-duration>PT0S</meta:editing-duration>
    <dc:title>i2doku-cz:020-ciselniky:110-sluzeb-zakaznikum:130-stwkomst00w:start</dc:title>
  </office:meta>
</office:document-meta>
</file>