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10-sluzeb-zakaznikum:start"/><text:bookmark-start text:name="__RefHeading___ciselniky_sluzeb_zakaznikum_1"/><text:bookmark-start text:name="ciselniky_sluzeb_zakaznikum"/>Číselníky služeb zákazníkům<text:bookmark-end text:name="__RefHeading___ciselniky_sluzeb_zakaznikum_1"/><text:bookmark-end text:name="ciselniky_sluzeb_zakaznikum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110-sluzeb-zakaznikum:010-stwfehlc00w:start" text:style-name="Internet_20_link" text:visited-style-name="Visited_20_Internet_20_Link">Kódy chyb</text:a></text:p>
        </text:list-item>
        <text:list-item>
          <text:p text:style-name="List_20_1_Content"><text:a xlink:type="simple" xlink:href="https://wiki.data-norms.cz/doku.php?id=i2doku-cz:020-ciselniky:110-sluzeb-zakaznikum:020-stwsympt00w:start" text:style-name="Internet_20_link" text:visited-style-name="Visited_20_Internet_20_Link">Symptomy zakázky</text:a></text:p>
        </text:list-item>
        <text:list-item>
          <text:p text:style-name="List_20_1_Content"><text:a xlink:type="simple" xlink:href="https://wiki.data-norms.cz/doku.php?id=i2doku-cz:020-ciselniky:110-sluzeb-zakaznikum:030-stwaktiv00w:start" text:style-name="Internet_20_link" text:visited-style-name="Visited_20_Internet_20_Link">Aktivity zakázky</text:a></text:p>
        </text:list-item>
        <text:list-item>
          <text:p text:style-name="List_20_1_Content"><text:a xlink:type="simple" xlink:href="https://wiki.data-norms.cz/doku.php?id=i2doku-cz:020-ciselniky:110-sluzeb-zakaznikum:040-stwvtrar00w:start" text:style-name="Internet_20_link" text:visited-style-name="Visited_20_Internet_20_Link">Druhy smluv</text:a></text:p>
        </text:list-item>
        <text:list-item>
          <text:p text:style-name="List_20_1_Content"><text:a xlink:type="simple" xlink:href="https://wiki.data-norms.cz/doku.php?id=i2doku-cz:020-ciselniky:110-sluzeb-zakaznikum:050-stwmtyps00w:start" text:style-name="Internet_20_link" text:visited-style-name="Visited_20_Internet_20_Link">Typy strojů</text:a></text:p>
        </text:list-item>
        <text:list-item>
          <text:p text:style-name="List_20_1_Content"><text:a xlink:type="simple" xlink:href="https://wiki.data-norms.cz/doku.php?id=i2doku-cz:020-ciselniky:110-sluzeb-zakaznikum:060-stwmahgr00w:start" text:style-name="Internet_20_link" text:visited-style-name="Visited_20_Internet_20_Link">Hlavní skupiny strojů</text:a></text:p>
        </text:list-item>
        <text:list-item>
          <text:p text:style-name="List_20_1_Content"><text:a xlink:type="simple" xlink:href="https://wiki.data-norms.cz/doku.php?id=i2doku-cz:020-ciselniky:110-sluzeb-zakaznikum:070-stwmagru00w:start" text:style-name="Internet_20_link" text:visited-style-name="Visited_20_Internet_20_Link">Skupiny strojů</text:a></text:p>
        </text:list-item>
        <text:list-item>
          <text:p text:style-name="List_20_1_Content"><text:a xlink:type="simple" xlink:href="https://wiki.data-norms.cz/doku.php?id=i2doku-cz:020-ciselniky:110-sluzeb-zakaznikum:080-stwmstst00w:start" text:style-name="Internet_20_link" text:visited-style-name="Visited_20_Internet_20_Link">Řízení strojů</text:a></text:p>
        </text:list-item>
        <text:list-item>
          <text:p text:style-name="List_20_1_Content"><text:a xlink:type="simple" xlink:href="https://wiki.data-norms.cz/doku.php?id=i2doku-cz:020-ciselniky:110-sluzeb-zakaznikum:090-stwliwer00w:start" text:style-name="Internet_20_link" text:visited-style-name="Visited_20_Internet_20_Link">Dodavatelské podniky</text:a></text:p>
        </text:list-item>
        <text:list-item>
          <text:p text:style-name="List_20_1_Content"><text:a xlink:type="simple" xlink:href="https://wiki.data-norms.cz/doku.php?id=i2doku-cz:020-ciselniky:110-sluzeb-zakaznikum:100-stwkomty00w:start" text:style-name="Internet_20_link" text:visited-style-name="Visited_20_Internet_20_Link">Typy komponent</text:a></text:p>
        </text:list-item>
        <text:list-item>
          <text:p text:style-name="List_20_1_Content"><text:a xlink:type="simple" xlink:href="https://wiki.data-norms.cz/doku.php?id=i2doku-cz:020-ciselniky:110-sluzeb-zakaznikum:110-stwkomar00w:start" text:style-name="Internet_20_link" text:visited-style-name="Visited_20_Internet_20_Link">Druhy komponent</text:a></text:p>
        </text:list-item>
        <text:list-item>
          <text:p text:style-name="List_20_1_Content"><text:a xlink:type="simple" xlink:href="https://wiki.data-norms.cz/doku.php?id=i2doku-cz:020-ciselniky:110-sluzeb-zakaznikum:120-stwkomgr00w:start" text:style-name="Internet_20_link" text:visited-style-name="Visited_20_Internet_20_Link">Skupiny komponent</text:a></text:p>
        </text:list-item>
        <text:list-item>
          <text:p text:style-name="List_20_1_Content_Last"><text:a xlink:type="simple" xlink:href="https://wiki.data-norms.cz/doku.php?id=i2doku-cz:020-ciselniky:110-sluzeb-zakaznikum:130-stwkomst00w:start" text:style-name="Internet_20_link" text:visited-style-name="Visited_20_Internet_20_Link">Komponenty</text:a></text:p>
        </text:list-item>
      </text:list>
      <text:line-break/>
      <text:p text:style-name="Text_20_body">// Strana: /_menu/xpcode/xpcode11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48:48</meta:creation-date>
    <dc:creator>Generated</dc:creator>
    <dc:date>2026-08-15T08::48:48</dc:date>
    <dc:language>en-US</dc:language>
    <meta:editing-cycles>1</meta:editing-cycles>
    <meta:editing-duration>PT0S</meta:editing-duration>
    <dc:title>i2doku-cz:020-ciselniky:110-sluzeb-zakaznikum:start</dc:title>
  </office:meta>
</office:document-meta>
</file>