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66eeee09a3dab0ffba6a11302d77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10-sxwferar00w:start"/><text:bookmark-start text:name="__RefHeading___druhy_vyroby_1"/><text:bookmark-start text:name="druhy_vyroby"/>Druhy výroby<text:bookmark-end text:name="__RefHeading___druhy_vyroby_1"/><text:bookmark-end text:name="druhy_vyroby"/></text:h>
      <text:p text:style-name="Text_20_body">Druhy výroby můžeme přiřadit ke zboží v číselníku zboží a stanovit k nim položky kusovníku, ceníky a pracovní postupy.</text:p>
      <text:p text:style-name="Text_20_body"><draw:frame draw:style-name="media" draw:name="0" text:anchor-type="as-char" draw:z-index="0" svg:width="15.292916666667cm" svg:height="11.932708333333cm"><draw:image xlink:href="Pictures/9266eeee09a3dab0ffba6a11302d77f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výroby </text:p>
          </table:table-cell>
          <table:table-cell office:value-type="string" table:style-name="tablecell">
            <text:p text:style-name="tablealignleft"> Číslo druhu výrob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výroby. </text:p>
          </table:table-cell>
        </table:table-row>
        <table:table-row>
          <table:table-cell office:value-type="string" table:style-name="tablecell">
            <text:p text:style-name="tablealignleft"> Kategorie kusovníku </text:p>
          </table:table-cell>
          <table:table-cell office:value-type="string" table:style-name="tablecell">
            <text:p text:style-name="tablealignleft"> Přiřazení kategorie kusovníku. </text:p>
          </table:table-cell>
        </table:table-row>
        <table:table-row>
          <table:table-cell office:value-type="string" table:style-name="tablecell">
            <text:p text:style-name="tablealignleft"> Zákazník-výroba </text:p>
          </table:table-cell>
          <table:table-cell office:value-type="string" table:style-name="tablecell">
            <text:p text:style-name="tablealignleft"> Možné přiřazení zákazníka, pro kterého je druh výroby určen. </text:p>
          </table:table-cell>
        </table:table-row>
        <table:table-row>
          <table:table-cell office:value-type="string" table:style-name="tablecell">
            <text:p text:style-name="tablealignleft"> Uživatelské označení </text:p>
          </table:table-cell>
          <table:table-cell office:value-type="string" table:style-name="tablecell">
            <text:p text:style-name="tablealignleft"> Uživatelské označení druhu výroby - volný text. </text:p>
          </table:table-cell>
        </table:table-row>
      </table:table>
      <text:p text:style-name="Text_20_body">// Strana: /basstamm/sxwferar00w/sxwferar101f // <text:line-break/>
// Strana: /basstamm/sxwferar00w/_set_0 // <text:line-break/>
// Strana: /basstamm/sxwferar00w/_set_1 // <text:line-break/>
// Strana: /basstamm/sxwfer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29:28</meta:creation-date>
    <dc:creator>Generated</dc:creator>
    <dc:date>2026-08-18T05::29:28</dc:date>
    <dc:language>en-US</dc:language>
    <meta:editing-cycles>1</meta:editing-cycles>
    <meta:editing-duration>PT0S</meta:editing-duration>
    <dc:title>i2doku-cz:020-ciselniky:120-vyroby:010-sxwferar00w:start</dc:title>
  </office:meta>
</office:document-meta>
</file>