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ca7e7ca9b76eb93f8a5c754cf17e58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20-vyroby:020-sxwargan00w:start"/><text:bookmark-start text:name="__RefHeading___pracovni_postupy_1"/><text:bookmark-start text:name="pracovni_postupy"/>Pracovní postupy<text:bookmark-end text:name="__RefHeading___pracovni_postupy_1"/><text:bookmark-end text:name="pracovni_postupy"/></text:h>
      <text:p text:style-name="Text_20_body">V číselníku pracovních postupů jsou evidovány jednotlivé kroky pracovních postupů výroby. Pracovní postupy jsou přiřazovány ke zboží v číselníku zboží.</text:p>
      <text:p text:style-name="Text_20_body"><draw:frame draw:style-name="media" draw:name="0" text:anchor-type="as-char" draw:z-index="0" svg:width="16.139583333333cm" svg:height="11.826875cm"><draw:image xlink:href="Pictures/9ca7e7ca9b76eb93f8a5c754cf17e584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Pracovní postup </text:p>
          </table:table-cell>
          <table:table-cell office:value-type="string" table:style-name="tablecell">
            <text:p text:style-name="tablealignleft"> Označení (alfanumerické) pracovního postupu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pracovního postupu. </text:p>
          </table:table-cell>
        </table:table-row>
        <table:table-row>
          <table:table-cell office:value-type="string" table:style-name="tablecell">
            <text:p text:style-name="tablealignleft"> Externí </text:p>
          </table:table-cell>
          <table:table-cell office:value-type="string" table:style-name="tablecell">
            <text:p text:style-name="tablealignleft"> Je-li zaškrtávací tlačítko aktivní, je pracovní postup vykonán externě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VPÚ </text:p>
          </table:table-cell>
        </table:table-row>
        <table:table-row>
          <table:table-cell office:value-type="string" table:style-name="tablecell">
            <text:p text:style-name="tablealignleft"> Nákl. středisko </text:p>
          </table:table-cell>
          <table:table-cell office:value-type="string" table:style-name="tablecell">
            <text:p text:style-name="tablealignleft"> Přiřazení nákladového střediska k pracovnímu postupu. </text:p>
          </table:table-cell>
        </table:table-row>
        <table:table-row>
          <table:table-cell office:value-type="string" table:style-name="tablecell">
            <text:p text:style-name="tablealignleft"> Referenční veličina </text:p>
          </table:table-cell>
          <table:table-cell office:value-type="string" table:style-name="tablecell">
            <text:p text:style-name="tablealignleft"> Přiřazení referenční veličiny k pracovnímu postupu. </text:p>
          </table:table-cell>
        </table:table-row>
        <table:table-row>
          <table:table-cell office:value-type="string" table:style-name="tablecell">
            <text:p text:style-name="tablealignleft"> Výpočet </text:p>
          </table:table-cell>
          <table:table-cell office:value-type="string" table:style-name="tablecell">
            <text:p text:style-name="tablealignleft"> Výběr z přednastavených možností - výpočet podle množství nebo šarže. </text:p>
          </table:table-cell>
        </table:table-row>
        <table:table-row>
          <table:table-cell office:value-type="string" table:style-name="tablecell">
            <text:p text:style-name="tablealignleft"> Jazyk/Název </text:p>
          </table:table-cell>
          <table:table-cell office:value-type="string" table:style-name="tablecell">
            <text:p text:style-name="tablealignleft"> Možnost zadat vícejazyčný název pracovního postupu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120-vyroby:020-sxwargan00w:sxwargan102f:start" text:style-name="Internet_20_link" text:visited-style-name="Visited_20_Internet_20_Link">Čas přípravy/za kus</text:a></text:p>
        </text:list-item>
        <text:list-item>
          <text:p text:style-name="List_20_1_Content"><text:a xlink:type="simple" xlink:href="https://wiki.data-norms.cz/doku.php?id=i2doku-cz:020-ciselniky:120-vyroby:020-sxwargan00w:sxwargan103f:start" text:style-name="Internet_20_link" text:visited-style-name="Visited_20_Internet_20_Link">Čas přípravy/šarže</text:a></text:p>
        </text:list-item>
        <text:list-item>
          <text:p text:style-name="List_20_1_Content"><text:a xlink:type="simple" xlink:href="https://wiki.data-norms.cz/doku.php?id=i2doku-cz:020-ciselniky:120-vyroby:020-sxwargan00w:sxwargan104f:start" text:style-name="Internet_20_link" text:visited-style-name="Visited_20_Internet_20_Link">Externí výroba</text:a></text:p>
        </text:list-item>
        <text:list-item>
          <text:p text:style-name="List_20_1_Content_Last"><text:a xlink:type="simple" xlink:href="https://wiki.data-norms.cz/doku.php?id=i2doku-cz:020-ciselniky:120-vyroby:020-sxwargan00w:sxwargan105f:start" text:style-name="Internet_20_link" text:visited-style-name="Visited_20_Internet_20_Link">Texty</text:a></text:p>
        </text:list-item>
      </text:list>
      <text:line-break/>
      <text:p text:style-name="Text_20_body">// Strana: /basstamm/sxwargan00w/sxwargan101f // <text:line-break/>
// Strana: /basstamm/sxwargan00w/_set_0 // <text:line-break/>
// Strana: /basstamm/sxwargan00w // <text:line-break/>
// Strana: /basstamm/sxwargan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1:36</meta:creation-date>
    <dc:creator>Generated</dc:creator>
    <dc:date>2026-08-15T09::31:36</dc:date>
    <dc:language>en-US</dc:language>
    <meta:editing-cycles>1</meta:editing-cycles>
    <meta:editing-duration>PT0S</meta:editing-duration>
    <dc:title>i2doku-cz:020-ciselniky:120-vyroby:020-sxwargan00w:start</dc:title>
  </office:meta>
</office:document-meta>
</file>