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096c1ae6d6cf6ddabbde1dab26453a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20-vyroby:020-sxwargan00w:sxwargan103f:start"/><text:bookmark-start text:name="__RefHeading___cas_pripravy_sarze_1"/><text:bookmark-start text:name="cas_pripravy_sarze"/>Čas přípravy/šarže<text:bookmark-end text:name="__RefHeading___cas_pripravy_sarze_1"/><text:bookmark-end text:name="cas_pripravy_sarze"/></text:h>
      <text:p text:style-name="Text_20_body">Na této straně se eviduje doba trvání pracovního postupu.</text:p>
      <text:p text:style-name="Text_20_body">Tato strana je aktivní, pokud se nejedná o externí pracovní postup a výpočet je stanoven podle šarže.</text:p>
      <text:p text:style-name="Text_20_body"><draw:frame draw:style-name="media" draw:name="0" text:anchor-type="as-char" draw:z-index="0" svg:width="16.139583333333cm" svg:height="11.826875cm"><draw:image xlink:href="Pictures/f096c1ae6d6cf6ddabbde1dab26453aa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as přípravy </text:p>
          </table:table-cell>
          <table:table-cell office:value-type="string" table:style-name="tablecell">
            <text:p text:style-name="tablealignleft"> Zadání času přípravy v minutách. </text:p>
          </table:table-cell>
        </table:table-row>
        <table:table-row>
          <table:table-cell office:value-type="string" table:style-name="tablecell">
            <text:p text:style-name="tablealignleft"> Čas šarže </text:p>
          </table:table-cell>
          <table:table-cell office:value-type="string" table:style-name="tablecell">
            <text:p text:style-name="tablealignleft"> Zadání času pro šarži v minutách. </text:p>
          </table:table-cell>
        </table:table-row>
        <table:table-row>
          <table:table-cell office:value-type="string" table:style-name="tablecell">
            <text:p text:style-name="tablealignleft"> Kapacita šarže </text:p>
          </table:table-cell>
          <table:table-cell office:value-type="string" table:style-name="tablecell">
            <text:p text:style-name="tablealignleft"> Zadání kapacity šarže. </text:p>
          </table:table-cell>
        </table:table-row>
      </table:table>
      <text:p text:style-name="Text_20_body">// Strana: /basstamm/sxwargan00w/sxwargan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28:27</meta:creation-date>
    <dc:creator>Generated</dc:creator>
    <dc:date>2026-08-17T11::28:27</dc:date>
    <dc:language>en-US</dc:language>
    <meta:editing-cycles>1</meta:editing-cycles>
    <meta:editing-duration>PT0S</meta:editing-duration>
    <dc:title>i2doku-cz:020-ciselniky:120-vyroby:020-sxwargan00w:sxwargan103f:start</dc:title>
  </office:meta>
</office:document-meta>
</file>