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99eb0348a06f602256ef70b7b5f90b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20-vyroby:020-sxwargan00w:sxwargan105f:start"/><text:bookmark-start text:name="__RefHeading___texty_1"/><text:bookmark-start text:name="texty"/>Texty<text:bookmark-end text:name="__RefHeading___texty_1"/><text:bookmark-end text:name="texty"/></text:h>
      <text:p text:style-name="Text_20_body">Na této straně můžeme zadat volný text k pracovnímu postupu.</text:p>
      <text:p text:style-name="Text_20_body"><draw:frame draw:style-name="media" draw:name="0" text:anchor-type="as-char" draw:z-index="0" svg:width="16.139583333333cm" svg:height="11.826875cm"><draw:image xlink:href="Pictures/b99eb0348a06f602256ef70b7b5f90ba.jpg" xlink:type="simple" xlink:show="embed" xlink:actuate="onLoad"/></draw:frame></text:p>
      <text:p text:style-name="Text_20_body">// Strana: /basstamm/sxwargan00w/sxwargan1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06:42</meta:creation-date>
    <dc:creator>Generated</dc:creator>
    <dc:date>2026-08-17T07::06:42</dc:date>
    <dc:language>en-US</dc:language>
    <meta:editing-cycles>1</meta:editing-cycles>
    <meta:editing-duration>PT0S</meta:editing-duration>
    <dc:title>i2doku-cz:020-ciselniky:120-vyroby:020-sxwargan00w:sxwargan105f:start</dc:title>
  </office:meta>
</office:document-meta>
</file>