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38de68dd4d4218aa25b9961ec5545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30-slwfzuar00w:start"/><text:bookmark-start text:name="__RefHeading___druhy_prirazek_1"/><text:bookmark-start text:name="druhy_prirazek"/>Druhy přirážek<text:bookmark-end text:name="__RefHeading___druhy_prirazek_1"/><text:bookmark-end text:name="druhy_prirazek"/></text:h>
      <text:p text:style-name="Text_20_body">V tomto číselníku evidujeme druhy přirážek výroby, které jsou přiřazovány ke kalkulačním tabulkám pro stanovení výrobních kalkulací.</text:p>
      <text:p text:style-name="Text_20_body"><draw:frame draw:style-name="media" draw:name="0" text:anchor-type="as-char" draw:z-index="0" svg:width="15.292916666667cm" svg:height="11.826875cm"><draw:image xlink:href="Pictures/638de68dd4d4218aa25b9961ec55451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Označení (alfanumerické) druhu přiráž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ruhu přirážky. </text:p>
          </table:table-cell>
        </table:table-row>
        <table:table-row>
          <table:table-cell office:value-type="string" table:style-name="tablecell">
            <text:p text:style-name="tablealignleft"> Kategorie přirážky </text:p>
          </table:table-cell>
          <table:table-cell office:value-type="string" table:style-name="tablecell">
            <text:p text:style-name="tablealignleft"> Přiřazení kategorie přirážky. </text:p>
          </table:table-cell>
        </table:table-row>
        <table:table-row>
          <table:table-cell office:value-type="string" table:style-name="tablecell">
            <text:p text:style-name="tablealignleft"> Přirážka </text:p>
          </table:table-cell>
          <table:table-cell office:value-type="string" table:style-name="tablecell">
            <text:p text:style-name="tablealignleft"> Výše přirážky v procentech. </text:p>
          </table:table-cell>
        </table:table-row>
      </table:table>
      <text:p text:style-name="Text_20_body">// Strana: /basstamm/slwfzuar00w/slwfzuar101f // <text:line-break/>
// Strana: /basstamm/slwfzuar00w/_set_0 // <text:line-break/>
// Strana: /basstamm/slwfzuar00w/_set_1 // <text:line-break/>
// Strana: /basstamm/slwfzu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3:12</meta:creation-date>
    <dc:creator>Generated</dc:creator>
    <dc:date>2026-08-18T00::43:12</dc:date>
    <dc:language>en-US</dc:language>
    <meta:editing-cycles>1</meta:editing-cycles>
    <meta:editing-duration>PT0S</meta:editing-duration>
    <dc:title>i2doku-cz:020-ciselniky:120-vyroby:030-slwfzuar00w:start</dc:title>
  </office:meta>
</office:document-meta>
</file>