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f84e09e9f4f717ae2c0a11cc61323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40-slwfkako00w:slwfkako102f:start"/><text:bookmark-start text:name="__RefHeading___polozka_1"/><text:bookmark-start text:name="polozka"/>Položka<text:bookmark-end text:name="__RefHeading___polozka_1"/><text:bookmark-end text:name="polozka"/></text:h>
      <text:p text:style-name="Text_20_body">Na této straně přiřazujeme kalkulační tabulce druhy přirážek a stanovujeme další možné přirážky v procentech.</text:p>
      <text:p text:style-name="Text_20_body"><draw:frame draw:style-name="media" draw:name="0" text:anchor-type="as-char" draw:z-index="0" svg:width="15.292916666667cm" svg:height="11.932708333333cm"><draw:image xlink:href="Pictures/ccf84e09e9f4f717ae2c0a11cc61323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přirážky </text:p>
          </table:table-cell>
          <table:table-cell office:value-type="string" table:style-name="tablecell">
            <text:p text:style-name="tablealignleft"> Přiřazení druhu přirážky. </text:p>
          </table:table-cell>
        </table:table-row>
        <table:table-row>
          <table:table-cell office:value-type="string" table:style-name="tablecell">
            <text:p text:style-name="tablealignleft"> Nepřímé náklady </text:p>
          </table:table-cell>
          <table:table-cell office:value-type="string" table:style-name="tablecell">
            <text:p text:style-name="tablealignleft"> Systém doplní výši přirážky v procentech, která byla stanovena přiřazenému druhu přirážky.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Výše přirážky v procentech. </text:p>
          </table:table-cell>
        </table:table-row>
      </table:table>
      <text:p text:style-name="Text_20_body">// Strana: /basstamm/slwfkako00w/slwfkako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3:29</meta:creation-date>
    <dc:creator>Generated</dc:creator>
    <dc:date>2026-08-17T12::33:29</dc:date>
    <dc:language>en-US</dc:language>
    <meta:editing-cycles>1</meta:editing-cycles>
    <meta:editing-duration>PT0S</meta:editing-duration>
    <dc:title>i2doku-cz:020-ciselniky:120-vyroby:040-slwfkako00w:slwfkako102f:start</dc:title>
  </office:meta>
</office:document-meta>
</file>