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c401f90ac1bd8e862c54a1f1be9988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20-vyroby:040-slwfkako00w:start"/><text:bookmark-start text:name="__RefHeading___kalkulacni_tabulky_1"/><text:bookmark-start text:name="kalkulacni_tabulky"/>Kalkulační tabulky<text:bookmark-end text:name="__RefHeading___kalkulacni_tabulky_1"/><text:bookmark-end text:name="kalkulacni_tabulky"/></text:h>
      <text:p text:style-name="Text_20_body">Kalkulační tabulky tvoří podklad pro kalkulace zakázky výroby.</text:p>
      <text:p text:style-name="Text_20_body"><draw:frame draw:style-name="media" draw:name="0" text:anchor-type="as-char" draw:z-index="0" svg:width="15.292916666667cm" svg:height="11.932708333333cm"><draw:image xlink:href="Pictures/6c401f90ac1bd8e862c54a1f1be9988f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Kalkulace </text:p>
          </table:table-cell>
          <table:table-cell office:value-type="string" table:style-name="tablecell">
            <text:p text:style-name="tablealignleft"> Číslo kalkulace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kalkulace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20-ciselniky:120-vyroby:040-slwfkako00w:slwfkako102f:start" text:style-name="Internet_20_link" text:visited-style-name="Visited_20_Internet_20_Link">Položka</text:a></text:p>
        </text:list-item>
      </text:list>
      <text:line-break/>
      <text:p text:style-name="Text_20_body">// Strana: /basstamm/slwfkako00w/slwfkako101f // <text:line-break/>
// Strana: /basstamm/slwfkako00w/_set_0 // <text:line-break/>
// Strana: /basstamm/slwfkako00w // <text:line-break/>
// Strana: /basstamm/slwfkako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1:20</meta:creation-date>
    <dc:creator>Generated</dc:creator>
    <dc:date>2026-08-15T09::31:20</dc:date>
    <dc:language>en-US</dc:language>
    <meta:editing-cycles>1</meta:editing-cycles>
    <meta:editing-duration>PT0S</meta:editing-duration>
    <dc:title>i2doku-cz:020-ciselniky:120-vyroby:040-slwfkako00w:start</dc:title>
  </office:meta>
</office:document-meta>
</file>