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20-vyroby:start"/><text:bookmark-start text:name="__RefHeading___ciselniky_vyroby_1"/><text:bookmark-start text:name="ciselniky_vyroby"/>Číselníky výroby<text:bookmark-end text:name="__RefHeading___ciselniky_vyroby_1"/><text:bookmark-end text:name="ciselniky_vyrob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20-vyroby:010-sxwferar00w:start" text:style-name="Internet_20_link" text:visited-style-name="Visited_20_Internet_20_Link">Druhy výroby</text:a></text:p>
        </text:list-item>
        <text:list-item>
          <text:p text:style-name="List_20_1_Content"><text:a xlink:type="simple" xlink:href="https://wiki.data-norms.cz/doku.php?id=i2doku-cz:020-ciselniky:120-vyroby:020-sxwargan00w:start" text:style-name="Internet_20_link" text:visited-style-name="Visited_20_Internet_20_Link">Pracovní postupy</text:a></text:p>
        </text:list-item>
        <text:list-item>
          <text:p text:style-name="List_20_1_Content"><text:a xlink:type="simple" xlink:href="https://wiki.data-norms.cz/doku.php?id=i2doku-cz:020-ciselniky:120-vyroby:030-slwfzuar00w:start" text:style-name="Internet_20_link" text:visited-style-name="Visited_20_Internet_20_Link">Druhy přirážek</text:a></text:p>
        </text:list-item>
        <text:list-item>
          <text:p text:style-name="List_20_1_Content"><text:a xlink:type="simple" xlink:href="https://wiki.data-norms.cz/doku.php?id=i2doku-cz:020-ciselniky:120-vyroby:040-slwfkako00w:start" text:style-name="Internet_20_link" text:visited-style-name="Visited_20_Internet_20_Link">Kalkulační tabulky</text:a></text:p>
        </text:list-item>
        <text:list-item>
          <text:p text:style-name="List_20_1_Content_Last"><text:a xlink:type="simple" xlink:href="https://wiki.data-norms.cz/doku.php?id=i2doku-cz:020-ciselniky:120-vyroby:050-slwfksbz00w:start" text:style-name="Internet_20_link" text:visited-style-name="Visited_20_Internet_20_Link">Kapacita-nákladová střediska/referenční veličiny</text:a></text:p>
        </text:list-item>
      </text:list>
      <text:line-break/>
      <text:p text:style-name="Text_20_body">// Strana: /_menu/xpcode/xpcode12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3:14</meta:creation-date>
    <dc:creator>Generated</dc:creator>
    <dc:date>2026-08-15T08::43:14</dc:date>
    <dc:language>en-US</dc:language>
    <meta:editing-cycles>1</meta:editing-cycles>
    <meta:editing-duration>PT0S</meta:editing-duration>
    <dc:title>i2doku-cz:020-ciselniky:120-vyroby:start</dc:title>
  </office:meta>
</office:document-meta>
</file>