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9bbab0d129e10b11645de467b85615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10-sxhbjahr00w:start"/><text:bookmark-start text:name="__RefHeading___ucetni_obdobi_1"/><text:bookmark-start text:name="ucetni_obdobi"/>Účetní období<text:bookmark-end text:name="__RefHeading___ucetni_obdobi_1"/><text:bookmark-end text:name="ucetni_obdobi"/></text:h>
      <text:p text:style-name="Text_20_body">V tomto číselníku se evidují účetní období. Přitom lze pro každé období zadat, zda je ještě otevřeno, tzn. lze v něm účtovat nebo je již uzavřeno pro další účetní zápisy.</text:p>
      <text:p text:style-name="Text_20_body"><draw:frame draw:style-name="media" draw:name="0" text:anchor-type="as-char" draw:z-index="0" svg:width="18.309166666667cm" style:rel-width="100%" svg:height="12.065cm" style:rel-height="scale"><draw:image xlink:href="Pictures/69bbab0d129e10b11645de467b856153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30-financniho-ucetnictvi:010-sxhbjahr00w:sxhbjahr101f:start" text:style-name="Internet_20_link" text:visited-style-name="Visited_20_Internet_20_Link">Uzávěrky</text:a></text:p>
        </text:list-item>
        <text:list-item>
          <text:p text:style-name="List_20_1_Content"><text:a xlink:type="simple" xlink:href="https://wiki.data-norms.cz/doku.php?id=i2doku-cz:020-ciselniky:130-financniho-ucetnictvi:010-sxhbjahr00w:sxhbjahr102f:start" text:style-name="Internet_20_link" text:visited-style-name="Visited_20_Internet_20_Link">Blokovat</text:a></text:p>
        </text:list-item>
        <text:list-item>
          <text:p text:style-name="List_20_1_Content"><text:a xlink:type="simple" xlink:href="https://wiki.data-norms.cz/doku.php?id=i2doku-cz:020-ciselniky:130-financniho-ucetnictvi:010-sxhbjahr00w:sxhbjahr103f:start" text:style-name="Internet_20_link" text:visited-style-name="Visited_20_Internet_20_Link">Období</text:a></text:p>
        </text:list-item>
        <text:list-item>
          <text:p text:style-name="List_20_1_Content_Last"><text:a xlink:type="simple" xlink:href="https://wiki.data-norms.cz/doku.php?id=i2doku-cz:020-ciselniky:130-financniho-ucetnictvi:010-sxhbjahr00w:sxhbjahr104f:start" text:style-name="Internet_20_link" text:visited-style-name="Visited_20_Internet_20_Link">Kalendářní týdny</text:a></text:p>
        </text:list-item>
      </text:list>
      <text:line-break/>
      <text:p text:style-name="Text_20_body">// Strana: /basstamm/sxhbjahr00w/_set_0 // <text:line-break/>
// Strana: /basstamm/sxhbjahr00w/_set_1 // <text:line-break/>
// Strana: /basstamm/sxhbjah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27:58</meta:creation-date>
    <dc:creator>Generated</dc:creator>
    <dc:date>2026-08-17T16::27:58</dc:date>
    <dc:language>en-US</dc:language>
    <meta:editing-cycles>1</meta:editing-cycles>
    <meta:editing-duration>PT0S</meta:editing-duration>
    <dc:title>i2doku-cz:020-ciselniky:130-financniho-ucetnictvi:010-sxhbjahr00w:start</dc:title>
  </office:meta>
</office:document-meta>
</file>