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7d4d379cb5813164748e950d1d9da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130-financniho-ucetnictvi:010-sxhbjahr00w:sxhbjahr101f:start"/><text:bookmark-start text:name="__RefHeading___uzaverky_1"/><text:bookmark-start text:name="uzaverky"/>Uzávěrky<text:bookmark-end text:name="__RefHeading___uzaverky_1"/><text:bookmark-end text:name="uzaverky"/></text:h>
      <text:p text:style-name="Text_20_body">Slouží pouze pro informaci, na této stránce nemohou být zadávána žádná data. Rok (účetní období) může být uzavřen provizorně nebo definitivně. Provizorní závěrka umožňuje provádět další účetní zápisy do účetního roku. Dokud je starý účetní rok uzavřen pouze provizorně, může být zahajovací rozvaha probíhajícího roku změněna dodatečným účtováním v roce starém. Vidíme také přehledně, která měsíční období probíhajícího účetního roku jsou již uzavřena.</text:p>
      <text:p text:style-name="Text_20_body"><draw:frame draw:style-name="media" draw:name="0" text:anchor-type="as-char" draw:z-index="0" svg:width="18.309166666667cm" style:rel-width="100%" svg:height="12.065cm" style:rel-height="scale"><draw:image xlink:href="Pictures/717d4d379cb5813164748e950d1d9da7.jpg" xlink:type="simple" xlink:show="embed" xlink:actuate="onLoad"/></draw:frame></text:p>
      <text:p text:style-name="Text_20_body">// Strana: /basstamm/sxhbjahr00w/sxhbjahr101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0::06:47</meta:creation-date>
    <dc:creator>Generated</dc:creator>
    <dc:date>2026-08-17T20::06:47</dc:date>
    <dc:language>en-US</dc:language>
    <meta:editing-cycles>1</meta:editing-cycles>
    <meta:editing-duration>PT0S</meta:editing-duration>
    <dc:title>i2doku-cz:020-ciselniky:130-financniho-ucetnictvi:010-sxhbjahr00w:sxhbjahr101f:start</dc:title>
  </office:meta>
</office:document-meta>
</file>