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05924f30a56ca9309acbde7197cc48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10-sxhbjahr00w:sxhbjahr102f:start"/><text:bookmark-start text:name="__RefHeading___blokovat_1"/><text:bookmark-start text:name="blokovat"/>Blokovat<text:bookmark-end text:name="__RefHeading___blokovat_1"/><text:bookmark-end text:name="blokovat"/></text:h>
      <text:p text:style-name="Text_20_body">Jednotlivé obasti finančního účetnictví můžeme ještě před provedením měsíční závěrky (Závěrka období) daného účetního období zablokovat pro další účetní zápisy aktivováním zaškrtávacího tlačítka. </text:p>
      <text:p text:style-name="Text_20_body"><draw:frame draw:style-name="media" draw:name="0" text:anchor-type="as-char" draw:z-index="0" svg:width="18.309166666667cm" style:rel-width="100%" svg:height="12.065cm" style:rel-height="scale"><draw:image xlink:href="Pictures/b05924f30a56ca9309acbde7197cc480.jpg" xlink:type="simple" xlink:show="embed" xlink:actuate="onLoad"/></draw:frame></text:p>
      <text:p text:style-name="Text_20_body">// Strana: /basstamm/sxhbjahr00w/sxhbjah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2:34</meta:creation-date>
    <dc:creator>Generated</dc:creator>
    <dc:date>2026-08-15T11::32:34</dc:date>
    <dc:language>en-US</dc:language>
    <meta:editing-cycles>1</meta:editing-cycles>
    <meta:editing-duration>PT0S</meta:editing-duration>
    <dc:title>i2doku-cz:020-ciselniky:130-financniho-ucetnictvi:010-sxhbjahr00w:sxhbjahr102f:start</dc:title>
  </office:meta>
</office:document-meta>
</file>