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11b84629ee28c66f2620204f4e7504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10-sxhbjahr00w:sxhbjahr103f:start"/><text:bookmark-start text:name="__RefHeading___obdobi_1"/><text:bookmark-start text:name="obdobi"/>Období<text:bookmark-end text:name="__RefHeading___obdobi_1"/><text:bookmark-end text:name="obdobi"/></text:h>
      <text:p text:style-name="Text_20_body">Slouží pro evidenci období pro účetnictví a výkazy práce zaměstnanců.</text:p>
      <text:p text:style-name="Text_20_body"><draw:frame draw:style-name="media" draw:name="0" text:anchor-type="as-char" draw:z-index="0" svg:width="18.309166666667cm" style:rel-width="100%" svg:height="12.065cm" style:rel-height="scale"><draw:image xlink:href="Pictures/af11b84629ee28c66f2620204f4e750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Účtováno od </text:p>
          </table:table-cell>
          <table:table-cell office:value-type="string" table:style-name="tablecell">
            <text:p text:style-name="tablealignleft"> Určení počátku měsíčního účetního období. Standardně je první den v měsíci. </text:p>
          </table:table-cell>
        </table:table-row>
        <table:table-row>
          <table:table-cell office:value-type="string" table:style-name="tablecell">
            <text:p text:style-name="tablealignleft"> Účtováno do </text:p>
          </table:table-cell>
          <table:table-cell office:value-type="string" table:style-name="tablecell">
            <text:p text:style-name="tablealignleft"> Určení konce měsíčního účetního období. </text:p>
          </table:table-cell>
        </table:table-row>
        <table:table-row>
          <table:table-cell office:value-type="string" table:style-name="tablecell">
            <text:p text:style-name="tablealignleft"> Hlášení od </text:p>
          </table:table-cell>
          <table:table-cell office:value-type="string" table:style-name="tablecell">
            <text:p text:style-name="tablealignleft"> Určení počátku období pro výkaz práce - hlášení zaměstnanců. Standardně je první den v měsíci. </text:p>
          </table:table-cell>
        </table:table-row>
        <table:table-row>
          <table:table-cell office:value-type="string" table:style-name="tablecell">
            <text:p text:style-name="tablealignleft"> Hlášení do </text:p>
          </table:table-cell>
          <table:table-cell office:value-type="string" table:style-name="tablecell">
            <text:p text:style-name="tablealignleft"> Určení konce období pro výkaz práce - hlášení zaměstnanců. </text:p>
          </table:table-cell>
        </table:table-row>
        <table:table-row>
          <table:table-cell office:value-type="string" table:style-name="tablecell">
            <text:p text:style-name="tablealignleft"> Plán. čas </text:p>
          </table:table-cell>
          <table:table-cell office:value-type="string" table:style-name="tablecell">
            <text:p text:style-name="tablealignleft"> Fond pracovní doby v hodinách, který je využíván pro výkaz práce - hlášení zaměstnanců. Lze zadat ručně nebo pokud jsou zadány svátky v číselníku Kalendář svátků je možné fond nechat propočítat systémem - stiskem ikony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 v hlavní nástrojové liště. </text:p>
          </table:table-cell>
        </table:table-row>
        <table:table-row>
          <table:table-cell office:value-type="string" table:style-name="tablecell">
            <text:p text:style-name="tablealignleft"> Významnost </text:p>
          </table:table-cell>
          <table:table-cell office:value-type="string" table:style-name="tablecell">
            <text:p text:style-name="tablealignleft"> Každému měsíci může být přidělen podíl významnosti v %. Tento procentní podíl je použit při rozpočtování. Pokud je použito vážené rozdělení rozpočtu, je roční hodnota rozdělena na jednotlivé měsíce dle tohoto procentního podílu. </text:p>
          </table:table-cell>
        </table:table-row>
      </table:table>
      <text:p text:style-name="Text_20_body">// Strana: /basstamm/sxhbjahr00w/sxhbjah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6</meta:creation-date>
    <dc:creator>Generated</dc:creator>
    <dc:date>2026-08-15T10::16:06</dc:date>
    <dc:language>en-US</dc:language>
    <meta:editing-cycles>1</meta:editing-cycles>
    <meta:editing-duration>PT0S</meta:editing-duration>
    <dc:title>i2doku-cz:020-ciselniky:130-financniho-ucetnictvi:010-sxhbjahr00w:sxhbjahr103f:start</dc:title>
  </office:meta>
</office:document-meta>
</file>