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a9b56dcefee88e5e929fe02e249a707.jpg"/>
  <manifest:file-entry manifest:media-type="image/png" manifest:full-path="Pictures/b5e351728a1cec1825fe3fe2d792ced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30-financniho-ucetnictvi:010-sxhbjahr00w:sxhbjahr104f:start"/><text:bookmark-start text:name="__RefHeading___kalendarni_tydny_1"/><text:bookmark-start text:name="kalendarni_tydny"/>Kalendářní týdny<text:bookmark-end text:name="__RefHeading___kalendarni_tydny_1"/><text:bookmark-end text:name="kalendarni_tydny"/></text:h>
      <text:p text:style-name="Text_20_body">Evidence plánovaného času pracovní doby za kalendářní týdny. </text:p>
      <text:p text:style-name="Text_20_body"><draw:frame draw:style-name="media" draw:name="0" text:anchor-type="as-char" draw:z-index="0" svg:width="18.309166666667cm" style:rel-width="100%" svg:height="12.065cm" style:rel-height="scale"><draw:image xlink:href="Pictures/7a9b56dcefee88e5e929fe02e249a707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Plán. čas </text:p>
          </table:table-cell>
          <table:table-cell office:value-type="string" table:style-name="tablecell">
            <text:p text:style-name="tablealignleft"> Fond pracovní doby v hodinách za daný kalendářní týden, který je využíván pro výkaz práce - hlášení zaměstnanců. Lze zadat ručně nebo pokud jsou zadány svátky v číselníku Kalendář svátků je možné fond nechat propočítat systémem - stiskem ikony <draw:frame draw:style-name="media" draw:name="1" text:anchor-type="as-char" draw:z-index="1" svg:width="0.635cm" svg:height="0.635cm"><draw:image xlink:href="Pictures/b5e351728a1cec1825fe3fe2d792ced9.png" xlink:type="simple" xlink:show="embed" xlink:actuate="onLoad"/></draw:frame> v hlavní nástrojové liště. </text:p>
          </table:table-cell>
        </table:table-row>
      </table:table>
      <text:p text:style-name="Text_20_body">// Strana: /basstamm/sxhbjahr00w/sxhbjahr104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6:02</meta:creation-date>
    <dc:creator>Generated</dc:creator>
    <dc:date>2026-08-15T10::16:02</dc:date>
    <dc:language>en-US</dc:language>
    <meta:editing-cycles>1</meta:editing-cycles>
    <meta:editing-duration>PT0S</meta:editing-duration>
    <dc:title>i2doku-cz:020-ciselniky:130-financniho-ucetnictvi:010-sxhbjahr00w:sxhbjahr104f:start</dc:title>
  </office:meta>
</office:document-meta>
</file>