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9551c31b43b22fb342a7990e0c5ac3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20-sxwkotab00w:sxwkotab101f:start"/><text:bookmark-start text:name="__RefHeading___tabulka_uctu_1"/><text:bookmark-start text:name="tabulka_uctu"/>Tabulka účtů<text:bookmark-end text:name="__RefHeading___tabulka_uctu_1"/><text:bookmark-end text:name="tabulka_uctu"/></text:h>
      <text:p text:style-name="Text_20_body">Zde je možné spravovat automaticky zúčtovatelné účty. Můžeme zadávat nové tabulky účtů přes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. </text:p>
      <text:p text:style-name="Text_20_body"><draw:frame draw:style-name="media" draw:name="1" text:anchor-type="as-char" draw:z-index="1" svg:width="18.415cm" style:rel-width="100%" svg:height="13.731875cm" style:rel-height="scale"><draw:image xlink:href="Pictures/9551c31b43b22fb342a7990e0c5ac3e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abulka účtů </text:p>
          </table:table-cell>
          <table:table-cell office:value-type="string" table:style-name="tablecell">
            <text:p text:style-name="tablealignleft"> Číslo tabulky účt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abulky účtů. </text:p>
          </table:table-cell>
        </table:table-row>
      </table:table>
      <text:p text:style-name="Text_20_body">// Strana: /basstamm/sxwkotab00w/sxwkotab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1</meta:creation-date>
    <dc:creator>Generated</dc:creator>
    <dc:date>2026-08-15T10::16:01</dc:date>
    <dc:language>en-US</dc:language>
    <meta:editing-cycles>1</meta:editing-cycles>
    <meta:editing-duration>PT0S</meta:editing-duration>
    <dc:title>i2doku-cz:020-ciselniky:130-financniho-ucetnictvi:020-sxwkotab00w:sxwkotab101f:start</dc:title>
  </office:meta>
</office:document-meta>
</file>