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82b984d977eda47c11d22963a2d2ea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30-financniho-ucetnictvi:020-sxwkotab00w:sxwkotab103f:start"/><text:bookmark-start text:name="__RefHeading___stupne_upominky_1"/><text:bookmark-start text:name="stupne_upominky"/>Stupně upomínky<text:bookmark-end text:name="__RefHeading___stupne_upominky_1"/><text:bookmark-end text:name="stupne_upominky"/></text:h>
      <text:p text:style-name="Text_20_body">Může být evidováno až 99 stupňů upomínek.</text:p>
      <text:p text:style-name="Text_20_body"><draw:frame draw:style-name="media" draw:name="0" text:anchor-type="as-char" draw:z-index="0" svg:width="18.415cm" style:rel-width="100%" svg:height="13.731875cm" style:rel-height="scale"><draw:image xlink:href="Pictures/b82b984d977eda47c11d22963a2d2ea3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Stupeň upomínky </text:p>
          </table:table-cell>
          <table:table-cell office:value-type="string" table:style-name="tablecell">
            <text:p text:style-name="tablealignleft"> Stupeň upomínky. </text:p>
          </table:table-cell>
        </table:table-row>
        <table:table-row>
          <table:table-cell office:value-type="string" table:style-name="tablecell">
            <text:p text:style-name="tablealignleft"> Dny upomínky </text:p>
          </table:table-cell>
          <table:table-cell office:value-type="string" table:style-name="tablecell">
            <text:p text:style-name="tablealignleft"> Počet dnů, o které byla překročena splatnost. </text:p>
          </table:table-cell>
        </table:table-row>
        <table:table-row>
          <table:table-cell office:value-type="string" table:style-name="tablecell">
            <text:p text:style-name="tablealignleft"> Poplatek upomínky </text:p>
          </table:table-cell>
          <table:table-cell office:value-type="string" table:style-name="tablecell">
            <text:p text:style-name="tablealignleft"> Poplatek upomínky, který bude vyúčtován za vystavení upomínky. </text:p>
          </table:table-cell>
        </table:table-row>
        <table:table-row>
          <table:table-cell office:value-type="string" table:style-name="tablecell">
            <text:p text:style-name="tablealignleft"> Úroky z prodlení </text:p>
          </table:table-cell>
          <table:table-cell office:value-type="string" table:style-name="tablecell">
            <text:p text:style-name="tablealignleft"> Smluvní úroky, které budou vyúčtovány od data splatnosti do data zaplacení v %. </text:p>
          </table:table-cell>
        </table:table-row>
        <table:table-row>
          <table:table-cell office:value-type="string" table:style-name="tablecell">
            <text:p text:style-name="tablealignleft"> Textová konzerva </text:p>
          </table:table-cell>
          <table:table-cell office:value-type="string" table:style-name="tablecell">
            <text:p text:style-name="tablealignleft"> Přiřazení textové konzervy, která obsahuje text příslušné upomínky. Ke každému jazyku může být přiřazena jedna textová konzerva. </text:p>
          </table:table-cell>
        </table:table-row>
      </table:table>
      <text:p text:style-name="Text_20_body">// Strana: /basstamm/sxwkotab00w/sxwkotab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6:07</meta:creation-date>
    <dc:creator>Generated</dc:creator>
    <dc:date>2026-08-15T10::16:07</dc:date>
    <dc:language>en-US</dc:language>
    <meta:editing-cycles>1</meta:editing-cycles>
    <meta:editing-duration>PT0S</meta:editing-duration>
    <dc:title>i2doku-cz:020-ciselniky:130-financniho-ucetnictvi:020-sxwkotab00w:sxwkotab103f:start</dc:title>
  </office:meta>
</office:document-meta>
</file>