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438d5c8063602989273129810a985a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30-financniho-ucetnictvi:020-sxwkotab00w:sxwkotab104f:start"/><text:bookmark-start text:name="__RefHeading___ucty_skonta_dle_danoveho_kodu_1"/><text:bookmark-start text:name="ucty_skonta_dle_danoveho_kodu"/>Účty skonta dle daňového kódu<text:bookmark-end text:name="__RefHeading___ucty_skonta_dle_danoveho_kodu_1"/><text:bookmark-end text:name="ucty_skonta_dle_danoveho_kodu"/></text:h>
      <text:p text:style-name="Text_20_body">Při individuální parametrizaci systému mohou být definovány každé tabulce účtů a každé měně účty, přes které má probíhat zpětné zaúčtování skonta dle daňového kódu. </text:p>
      <text:p text:style-name="Text_20_body"><draw:frame draw:style-name="media" draw:name="0" text:anchor-type="as-char" draw:z-index="0" svg:width="18.415cm" style:rel-width="100%" svg:height="13.731875cm" style:rel-height="scale"><draw:image xlink:href="Pictures/b438d5c8063602989273129810a985af.jpg" xlink:type="simple" xlink:show="embed" xlink:actuate="onLoad"/></draw:frame></text:p>
      <text:p text:style-name="Text_20_body">// Strana: /basstamm/sxwkotab00w/sxwkotab1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50:56</meta:creation-date>
    <dc:creator>Generated</dc:creator>
    <dc:date>2026-08-17T08::50:56</dc:date>
    <dc:language>en-US</dc:language>
    <meta:editing-cycles>1</meta:editing-cycles>
    <meta:editing-duration>PT0S</meta:editing-duration>
    <dc:title>i2doku-cz:020-ciselniky:130-financniho-ucetnictvi:020-sxwkotab00w:sxwkotab104f:start</dc:title>
  </office:meta>
</office:document-meta>
</file>