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114c4ffdfba93646e3742bbe24955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30-swwhh00w:start"/><text:bookmark-start text:name="__RefHeading___ucty_kurzovych_rozdilu_hk_1"/><text:bookmark-start text:name="ucty_kurzovych_rozdilu_hk"/>Účty kurzových rozdílů HK<text:bookmark-end text:name="__RefHeading___ucty_kurzovych_rozdilu_hk_1"/><text:bookmark-end text:name="ucty_kurzovych_rozdilu_hk"/></text:h>
      <text:p text:style-name="Text_20_body">Každé měně mohou být v tomto číselníku přiřazeny účty hlavní knihy, na které se budou kurzové rozdíly účtovat.</text:p>
      <text:p text:style-name="Text_20_body"><draw:frame draw:style-name="media" draw:name="0" text:anchor-type="as-char" draw:z-index="0" svg:width="15.504583333333cm" svg:height="11.985625cm"><draw:image xlink:href="Pictures/0114c4ffdfba93646e3742bbe249557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 Poznámka </text:p>
          </table:table-cell>
        </table:table-row>
        <table:table-row>
          <table:table-cell office:value-type="string" table:style-name="tablecell">
            <text:p text:style-name="tablealignleft"> Účet kurz. zisku </text:p>
          </table:table-cell>
          <table:table-cell office:value-type="string" table:style-name="tablecell">
            <text:p text:style-name="tablealignleft"> Přiřazení účtu hlavní knihy, na který se účtuje kurzový zisk odpovídající měny. </text:p>
          </table:table-cell>
        </table:table-row>
        <table:table-row>
          <table:table-cell office:value-type="string" table:style-name="tablecell">
            <text:p text:style-name="tablealignleft"> Účet kurz. ztráty </text:p>
          </table:table-cell>
          <table:table-cell office:value-type="string" table:style-name="tablecell">
            <text:p text:style-name="tablealignleft"> Přiřazení účtu hlavní knihy, na který se účtuje kurzová ztráta odpovídající měny. </text:p>
          </table:table-cell>
        </table:table-row>
      </table:table>
      <text:p text:style-name="Text_20_body">// Strana: /basstamm/swwhh00w/swwhh101f // <text:line-break/>
// Strana: /basstamm/swwhh00w/_set_0 // <text:line-break/>
// Strana: /basstamm/swwhh00w/_set_1 // <text:line-break/>
// Strana: /basstamm/swwhh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6:51</meta:creation-date>
    <dc:creator>Generated</dc:creator>
    <dc:date>2026-08-17T07::16:51</dc:date>
    <dc:language>en-US</dc:language>
    <meta:editing-cycles>1</meta:editing-cycles>
    <meta:editing-duration>PT0S</meta:editing-duration>
    <dc:title>i2doku-cz:020-ciselniky:130-financniho-ucetnictvi:030-swwhh00w:start</dc:title>
  </office:meta>
</office:document-meta>
</file>