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c9e328ff86da8b1328d9c0a22d4749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130-financniho-ucetnictvi:040-swbel00w:start"/><text:bookmark-start text:name="__RefHeading___cisla_dokladu_1"/><text:bookmark-start text:name="cisla_dokladu"/>Čísla dokladů<text:bookmark-end text:name="__RefHeading___cisla_dokladu_1"/><text:bookmark-end text:name="cisla_dokladu"/></text:h>
      <text:p text:style-name="Text_20_body">Tímto programem může uživatel i/2 stanovit a změnit čísla dokladů. (Tyto změny by měly být prováděny pouze zkušeným pracovníkem v oblasti účetnictví.) </text:p>
      <text:p text:style-name="Text_20_body"><draw:frame draw:style-name="media" draw:name="0" text:anchor-type="as-char" draw:z-index="0" svg:width="15.504583333333cm" svg:height="11.985625cm"><draw:image xlink:href="Pictures/cc9e328ff86da8b1328d9c0a22d4749d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Kat. </text:p>
          </table:table-cell>
          <table:table-cell office:value-type="string" table:style-name="tablecell">
            <text:p text:style-name="tablealignleft"> Kategorie dokladu, která je v systému uložena a nemůže být změněna. </text:p>
          </table:table-cell>
        </table:table-row>
        <table:table-row>
          <table:table-cell office:value-type="string" table:style-name="tablecell">
            <text:p text:style-name="tablealignleft"> Druh </text:p>
          </table:table-cell>
          <table:table-cell office:value-type="string" table:style-name="tablecell">
            <text:p text:style-name="tablealignleft"> Druh dokladu, který je v systému uložen a nelze ho měnit. </text:p>
          </table:table-cell>
        </table:table-row>
        <table:table-row>
          <table:table-cell office:value-type="string" table:style-name="tablecell">
            <text:p text:style-name="tablealignleft"> Název </text:p>
          </table:table-cell>
          <table:table-cell office:value-type="string" table:style-name="tablecell">
            <text:p text:style-name="tablealignleft"> Zobrazuje detailnější název pro daný druh dokladu. </text:p>
          </table:table-cell>
        </table:table-row>
        <table:table-row>
          <table:table-cell office:value-type="string" table:style-name="tablecell">
            <text:p text:style-name="tablealignleft"> Číslo dokladu </text:p>
          </table:table-cell>
          <table:table-cell office:value-type="string" table:style-name="tablecell">
            <text:p text:style-name="tablealignleft"> Zobrazuje vždy nejvyšší zadané číslo dokladu daného druhu.Toto číslo lze měnit a může být maximálně osmimístné. </text:p>
          </table:table-cell>
        </table:table-row>
      </table:table>
      <text:p text:style-name="Text_20_body">// Strana: /basstamm/swbel00w/swbel101f // <text:line-break/>
// Strana: /basstamm/swbel00w // <text:line-break/>
// Strana: /basstamm/swbel00w/_set_0 // <text:line-break/>
// Strana: /basstamm/swbel00w/_set_1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7::17:39</meta:creation-date>
    <dc:creator>Generated</dc:creator>
    <dc:date>2026-08-17T07::17:39</dc:date>
    <dc:language>en-US</dc:language>
    <meta:editing-cycles>1</meta:editing-cycles>
    <meta:editing-duration>PT0S</meta:editing-duration>
    <dc:title>i2doku-cz:020-ciselniky:130-financniho-ucetnictvi:040-swbel00w:start</dc:title>
  </office:meta>
</office:document-meta>
</file>