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afc926c31b368e336ac0fe2e2b3b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50-sxwabzug00w:start"/><text:bookmark-start text:name="__RefHeading___druhy_slev_1"/><text:bookmark-start text:name="druhy_slev"/>Druhy slev<text:bookmark-end text:name="__RefHeading___druhy_slev_1"/><text:bookmark-end text:name="druhy_slev"/></text:h>
      <text:p text:style-name="Text_20_body">V tomto číselníku mohou být přiřazovány účetní texty a sazby DPH ke slevám, které souvisejí s dodacími podmínkami v oblasti zakázky. K těmto slevám můžeme zadat automaticky zúčtovatelné účty v číselníku Tabulka účtů a tyto slevy jsou potom automaticky účtovány například při účtování nebo platbě faktury. </text:p>
      <text:p text:style-name="Text_20_body"><draw:frame draw:style-name="media" draw:name="0" text:anchor-type="as-char" draw:z-index="0" svg:width="18.415cm" style:rel-width="100%" svg:height="12.567708333333cm" style:rel-height="scale"><draw:image xlink:href="Pictures/e4afc926c31b368e336ac0fe2e2b3bb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levy odběratelé </text:p>
          </table:table-cell>
        </table:table-row>
        <table:table-row>
          <table:table-cell office:value-type="string" table:style-name="tablecell">
            <text:p text:style-name="tablealignleft"> Slevy 1-5 </text:p>
          </table:table-cell>
          <table:table-cell office:value-type="string" table:style-name="tablecell">
            <text:p text:style-name="tablealignleft"> Název slevy. </text:p>
          </table:table-cell>
        </table:table-row>
        <table:table-row>
          <table:table-cell office:value-type="string" table:style-name="tablecell">
            <text:p text:style-name="tablealignleft"> Účetní text 1-5 </text:p>
          </table:table-cell>
          <table:table-cell office:value-type="string" table:style-name="tablecell">
            <text:p text:style-name="tablealignleft"> Přiřazení účetního textu slevy z číselníku textů účetního záznam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levy dodavatelé </text:p>
          </table:table-cell>
        </table:table-row>
        <table:table-row>
          <table:table-cell office:value-type="string" table:style-name="tablecell">
            <text:p text:style-name="tablealignleft"> Slevy 1-5 </text:p>
          </table:table-cell>
          <table:table-cell office:value-type="string" table:style-name="tablecell">
            <text:p text:style-name="tablealignleft"> Název slevy. </text:p>
          </table:table-cell>
        </table:table-row>
        <table:table-row>
          <table:table-cell office:value-type="string" table:style-name="tablecell">
            <text:p text:style-name="tablealignleft"> Účetní text 1-5 </text:p>
          </table:table-cell>
          <table:table-cell office:value-type="string" table:style-name="tablecell">
            <text:p text:style-name="tablealignleft"> Přiřazení účetního textu slevy z číselníku textů účetního záznam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 posledním sloupci definujeme případný výpočet a sazbu DPH u zadaného druhu slevy - výběr z přednastavených možností: </text:p>
          </table:table-cell>
        </table:table-row>
        <table:table-row>
          <table:table-cell office:value-type="string" table:style-name="tablecell">
            <text:p text:style-name="tablealignleft"> Bez DPH </text:p>
          </table:table-cell>
          <table:table-cell office:value-type="string" table:style-name="tablecell">
            <text:p text:style-name="tablealignleft"> U slevy není účtována DPH. </text:p>
          </table:table-cell>
        </table:table-row>
        <table:table-row>
          <table:table-cell office:value-type="string" table:style-name="tablecell">
            <text:p text:style-name="tablealignleft"> Skonto </text:p>
          </table:table-cell>
          <table:table-cell office:value-type="string" table:style-name="tablecell">
            <text:p text:style-name="tablealignleft"> U slevy je účtována DPH - kód DPH je dle číselníku účtů, na který je sleva účtována. </text:p>
          </table:table-cell>
        </table:table-row>
        <table:table-row>
          <table:table-cell office:value-type="string" table:style-name="tablecell">
            <text:p text:style-name="tablealignleft"> Faktura </text:p>
          </table:table-cell>
          <table:table-cell office:value-type="string" table:style-name="tablecell">
            <text:p text:style-name="tablealignleft"> U slevy je účtována DPH - kód DPH je dle faktury, ke které se sleva vztahuje. </text:p>
          </table:table-cell>
        </table:table-row>
      </table:table>
      <text:p text:style-name="Text_20_body">// Strana: /basstamm/sxwabzug00w/sxwabzug101f // <text:line-break/>
// Strana: /basstamm/sxwabzug00w/_set_0 // <text:line-break/>
// Strana: /basstamm/sxwabzug00w/_set_1 // <text:line-break/>
// Strana: /basstamm/sxwabzug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7:46</meta:creation-date>
    <dc:creator>Generated</dc:creator>
    <dc:date>2026-08-15T11::27:46</dc:date>
    <dc:language>en-US</dc:language>
    <meta:editing-cycles>1</meta:editing-cycles>
    <meta:editing-duration>PT0S</meta:editing-duration>
    <dc:title>i2doku-cz:020-ciselniky:130-financniho-ucetnictvi:050-sxwabzug00w:start</dc:title>
  </office:meta>
</office:document-meta>
</file>