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85e1b94fc7877347d43d178efc769b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30-financniho-ucetnictvi:060-sxwfibal00w:start"/><text:bookmark-start text:name="__RefHeading___vseobecna_nastaveni_1"/><text:bookmark-start text:name="vseobecna_nastaveni"/>Všeobecná nastavení<text:bookmark-end text:name="__RefHeading___vseobecna_nastaveni_1"/><text:bookmark-end text:name="vseobecna_nastaveni"/></text:h>
      <text:p text:style-name="Text_20_body"><draw:frame draw:style-name="media" draw:name="0" text:anchor-type="as-char" draw:z-index="0" svg:width="17.859375cm" style:rel-width="100%" svg:height="12.85875cm" style:rel-height="scale"><draw:image xlink:href="Pictures/385e1b94fc7877347d43d178efc769b1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Tolerance slevy - nastavení těchto údajů slouží pro definování podmínek pro poskytování skont v rámci dodavatelsko-odběratelských vztahů. </text:p>
          </table:table-cell>
        </table:table-row>
        <table:table-row>
          <table:table-cell office:value-type="string" table:style-name="tablecell">
            <text:p text:style-name="tablealignleft"> Přípustná odchylka v % </text:p>
          </table:table-cell>
          <table:table-cell office:value-type="string" table:style-name="tablecell">
            <text:p text:style-name="tablealignleft"> Odchylka v %, kterou i/2 akceptuje pro automatické párování včetně skonta. </text:p>
          </table:table-cell>
        </table:table-row>
        <table:table-row>
          <table:table-cell office:value-type="string" table:style-name="tablecell">
            <text:p text:style-name="tablealignleft"> Překročení ve dnech </text:p>
          </table:table-cell>
          <table:table-cell office:value-type="string" table:style-name="tablecell">
            <text:p text:style-name="tablealignleft"> Překročení ve dnech, které i/2 toleruje pro poskytnutí skonta. </text:p>
          </table:table-cell>
        </table:table-row>
        <table:table-row>
          <table:table-cell office:value-type="string" table:style-name="tablecell">
            <text:p text:style-name="tablealignleft"> Přípustná odchylka v Kč </text:p>
          </table:table-cell>
          <table:table-cell office:value-type="string" table:style-name="tablecell">
            <text:p text:style-name="tablealignleft"> Odchylka v Kč, kterou i/2 akceptuje pro automatické párování včetně skonta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Minimální otevřená částka </text:p>
          </table:table-cell>
        </table:table-row>
        <table:table-row>
          <table:table-cell office:value-type="string" table:style-name="tablecell">
            <text:p text:style-name="tablealignleft"> Min. OP - částka do % a Avšak až do Kč </text:p>
          </table:table-cell>
          <table:table-cell office:value-type="string" table:style-name="tablecell">
            <text:p text:style-name="tablealignleft"> Definuje, od kdy má systém považovat doklad jako otevřený → při automatickém párování při platbách faktur může i/2 například vyrovnat doklad, který nebyl zaplacen přesně na haléře (tzn. nastavení slouží k tomu, aby v systému nezůstávaly otevřené haléřové částky)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Zúčtování daně z úroků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V České republice se již nepoužívá (sloužilo k nastavení srážkové daně z úroků např. z termínovaných vkladů, které srážela přímo banka dle legislativy platné do 31.12.2003). </text:p>
          </table:table-cell>
        </table:table-row>
      </table:table>
      <text:p text:style-name="Text_20_body">
<text:line-break/>Podkategorie:</text:p>
      <text:list text:style-name="List_20_1" text:continue-numbering="false">
        <text:list-item>
          <text:p text:style-name="LastListParagraph_List_20_1_Content_First"><text:a xlink:type="simple" xlink:href="https://wiki.data-norms.cz/doku.php?id=i2doku-cz:020-ciselniky:130-financniho-ucetnictvi:060-sxwfibal00w:sxwfibal102f:start" text:style-name="Internet_20_link" text:visited-style-name="Visited_20_Internet_20_Link">Dodatečné info</text:a></text:p>
        </text:list-item>
      </text:list>
      <text:line-break/>
      <text:p text:style-name="Text_20_body">// Strana: /basstamm/sxwfibal00w/sxwfibal101f // <text:line-break/>
// Strana: /basstamm/sxwfibal00w // <text:line-break/>
// Strana: /basstamm/sxwfibal00w/_set_0 // <text:line-break/>
// Strana: /basstamm/sxwfibal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8::45:50</meta:creation-date>
    <dc:creator>Generated</dc:creator>
    <dc:date>2026-08-17T18::45:50</dc:date>
    <dc:language>en-US</dc:language>
    <meta:editing-cycles>1</meta:editing-cycles>
    <meta:editing-duration>PT0S</meta:editing-duration>
    <dc:title>i2doku-cz:020-ciselniky:130-financniho-ucetnictvi:060-sxwfibal00w:start</dc:title>
  </office:meta>
</office:document-meta>
</file>