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d32bd7f2f40df78ba88cfa1d86a1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60-sxwfibal00w:sxwfibal102f:start"/><text:bookmark-start text:name="__RefHeading___dodatecne_info_1"/><text:bookmark-start text:name="dodatecne_info"/>Dodatečné info<text:bookmark-end text:name="__RefHeading___dodatecne_info_1"/><text:bookmark-end text:name="dodatecne_info"/></text:h>
      <text:p text:style-name="Text_20_body">Tato strana obsahuje dodatečné informace o firmě. (Tyto informace vstupují například do daňového přiznání k DPH, souhrnného hlášení a kontrolního hlášení.) </text:p>
      <text:p text:style-name="Text_20_body">V části závěrkové účty vybereme čísla těchto účtů z číselníku účtů.</text:p>
      <text:p text:style-name="Text_20_body"><draw:frame draw:style-name="media" draw:name="0" text:anchor-type="as-char" draw:z-index="0" svg:width="17.436041666667cm" style:rel-width="100%" svg:height="12.85875cm" style:rel-height="scale"><draw:image xlink:href="Pictures/e1d32bd7f2f40df78ba88cfa1d86a198.png" xlink:type="simple" xlink:show="embed" xlink:actuate="onLoad"/></draw:frame></text:p>
      <text:p text:style-name="Text_20_body">// Strana: /basstamm/sxwfibal00w/sxwfibal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5:05</meta:creation-date>
    <dc:creator>Generated</dc:creator>
    <dc:date>2026-08-17T08::55:05</dc:date>
    <dc:language>en-US</dc:language>
    <meta:editing-cycles>1</meta:editing-cycles>
    <meta:editing-duration>PT0S</meta:editing-duration>
    <dc:title>i2doku-cz:020-ciselniky:130-financniho-ucetnictvi:060-sxwfibal00w:sxwfibal102f:start</dc:title>
  </office:meta>
</office:document-meta>
</file>