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11ca47f454195e55a1b7afd8ee74a9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70-sxwbutex00w:start"/><text:bookmark-start text:name="__RefHeading___text_ucetniho_zaznamu_1"/><text:bookmark-start text:name="text_ucetniho_zaznamu"/>Text účetního záznamu<text:bookmark-end text:name="__RefHeading___text_ucetniho_zaznamu_1"/><text:bookmark-end text:name="text_ucetniho_zaznamu"/></text:h>
      <text:p text:style-name="Text_20_body">Do tohoto číselníku se mohou zadávat texty účetních záznamů, nový text lze zadat přes ikonu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Z těchto nadefinovaných textů můžeme vybírat při účtování dokladů a při definování druhů slev.</text:p>
      <text:p text:style-name="Text_20_body"><draw:frame draw:style-name="media" draw:name="1" text:anchor-type="as-char" draw:z-index="1" svg:width="15.504583333333cm" svg:height="11.985625cm"><draw:image xlink:href="Pictures/11ca47f454195e55a1b7afd8ee74a9b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 Poznámka </text:p>
          </table:table-cell>
        </table:table-row>
        <table:table-row>
          <table:table-cell office:value-type="string" table:style-name="tablecell">
            <text:p text:style-name="tablealignleft"> Č. textu </text:p>
          </table:table-cell>
          <table:table-cell office:value-type="string" table:style-name="tablecell">
            <text:p text:style-name="tablealignleft"> Číslo účetního textu, může být od 00 do 99. (Toto číslo již nelze měnit.) </text:p>
          </table:table-cell>
        </table:table-row>
        <table:table-row>
          <table:table-cell office:value-type="string" table:style-name="tablecell">
            <text:p text:style-name="tablealignleft"> Text účetního záznamu </text:p>
          </table:table-cell>
          <table:table-cell office:value-type="string" table:style-name="tablecell">
            <text:p text:style-name="tablealignleft"> Zadání odpovídajícího textu účetního záznamu. (Tento text lze kdykoli měnit.) </text:p>
          </table:table-cell>
        </table:table-row>
      </table:table>
      <text:p text:style-name="Text_20_body">// Strana: /basstamm/sxwbutex00w/sxwbutex101f // <text:line-break/>
// Strana: /basstamm/sxwbutex00w // <text:line-break/>
// Strana: /basstamm/sxwbutex00w/_set_0 // <text:line-break/>
// Strana: /basstamm/sxwbutex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43</meta:creation-date>
    <dc:creator>Generated</dc:creator>
    <dc:date>2026-08-15T09::32:43</dc:date>
    <dc:language>en-US</dc:language>
    <meta:editing-cycles>1</meta:editing-cycles>
    <meta:editing-duration>PT0S</meta:editing-duration>
    <dc:title>i2doku-cz:020-ciselniky:130-financniho-ucetnictvi:070-sxwbutex00w:start</dc:title>
  </office:meta>
</office:document-meta>
</file>