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11e2a16823604ae649e915b802e3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80-sxwsamme00w:start"/><text:bookmark-start text:name="__RefHeading___synteticke_ucty_1"/><text:bookmark-start text:name="synteticke_ucty"/>Syntetické účty<text:bookmark-end text:name="__RefHeading___synteticke_ucty_1"/><text:bookmark-end text:name="synteticke_ucty"/></text:h>
      <text:p text:style-name="Text_20_body">Syntetické účty mohou být zadávány až čtyřmístné a vždy by měly vycházet z členění dle předepsané Směrné účtové osnovy. </text:p>
      <text:p text:style-name="Text_20_body"><draw:frame draw:style-name="media" draw:name="0" text:anchor-type="as-char" draw:z-index="0" svg:width="15.504583333333cm" svg:height="12.065cm"><draw:image xlink:href="Pictures/3511e2a16823604ae649e915b802e32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Účet </text:p>
          </table:table-cell>
          <table:table-cell office:value-type="string" table:style-name="tablecell">
            <text:p text:style-name="tablealignleft"> Zadání čísla syntetického účtu. Jedno až čtyřmístná čísla syntetických účtů jsou důležitá pro sumarizaci účtů v tiskových sestavách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syntetického účtu. </text:p>
          </table:table-cell>
        </table:table-row>
      </table:table>
      <text:p text:style-name="Text_20_body">Čtyřmístné číslo syntetického účtu umožňuje sumarizaci účtů přes maximálně 4 stupně.</text:p>
      <text:p text:style-name="Text_20_body">Každému účtu v číselníku účtů systém automaticky přiřazuje syntetický účet. Proto je nutné vyplnit nejdříve syntetické účty a poté pořizovat analytické účty do číselníku účtů. </text:p>
      <text:p text:style-name="Text_20_body">// Strana: /basstamm/sxwsamme00w/sxwsamme101f // <text:line-break/>
// Strana: /basstamm/sxwsamme00w // <text:line-break/>
// Strana: /basstamm/sxwsamme00w/_set_0 // <text:line-break/>
// Strana: /basstamm/sxwsamme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06</meta:creation-date>
    <dc:creator>Generated</dc:creator>
    <dc:date>2026-08-15T11::26:06</dc:date>
    <dc:language>en-US</dc:language>
    <meta:editing-cycles>1</meta:editing-cycles>
    <meta:editing-duration>PT0S</meta:editing-duration>
    <dc:title>i2doku-cz:020-ciselniky:130-financniho-ucetnictvi:080-sxwsamme00w:start</dc:title>
  </office:meta>
</office:document-meta>
</file>