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9c640b248b962a78f13d9c47c84e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00-sxwrepko00w:start"/><text:bookmark-start text:name="__RefHeading___reporting_1"/><text:bookmark-start text:name="reporting"/>Reporting<text:bookmark-end text:name="__RefHeading___reporting_1"/><text:bookmark-end text:name="reporting"/></text:h>
      <text:p text:style-name="Text_20_body">Tento číselník slouží k zakládání nových výkazů finačního, vnitropodnikového případně projektového účetnictví a definování jejich řádků.</text:p>
      <text:p text:style-name="Text_20_body"><draw:frame draw:style-name="media" draw:name="0" text:anchor-type="as-char" draw:z-index="0" svg:width="19.605625cm" style:rel-width="100%" svg:height="14.657916666667cm" style:rel-height="scale"><draw:image xlink:href="Pictures/9a9c640b248b962a78f13d9c47c84ec4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30-financniho-ucetnictvi:100-sxwrepko00w:sxwrepko101f:start" text:style-name="Internet_20_link" text:visited-style-name="Visited_20_Internet_20_Link">Reporting</text:a></text:p>
        </text:list-item>
        <text:list-item>
          <text:p text:style-name="List_20_1_Content"><text:a xlink:type="simple" xlink:href="https://wiki.data-norms.cz/doku.php?id=i2doku-cz:020-ciselniky:130-financniho-ucetnictvi:100-sxwrepko00w:sxwrepko102f:start" text:style-name="Internet_20_link" text:visited-style-name="Visited_20_Internet_20_Link">Řádky reportu</text:a></text:p>
        </text:list-item>
        <text:list-item>
          <text:p text:style-name="List_20_1_Content"><text:a xlink:type="simple" xlink:href="https://wiki.data-norms.cz/doku.php?id=i2doku-cz:020-ciselniky:130-financniho-ucetnictvi:100-sxwrepko00w:sxwrepko103f:start" text:style-name="Internet_20_link" text:visited-style-name="Visited_20_Internet_20_Link">Účty</text:a></text:p>
        </text:list-item>
        <text:list-item>
          <text:p text:style-name="List_20_1_Content"><text:a xlink:type="simple" xlink:href="https://wiki.data-norms.cz/doku.php?id=i2doku-cz:020-ciselniky:130-financniho-ucetnictvi:100-sxwrepko00w:sxwrepko104f:start" text:style-name="Internet_20_link" text:visited-style-name="Visited_20_Internet_20_Link">Ukazatele</text:a></text:p>
        </text:list-item>
        <text:list-item>
          <text:p text:style-name="List_20_1_Content_Last"><text:a xlink:type="simple" xlink:href="https://wiki.data-norms.cz/doku.php?id=i2doku-cz:020-ciselniky:130-financniho-ucetnictvi:100-sxwrepko00w:sxwrepko105f:start" text:style-name="Internet_20_link" text:visited-style-name="Visited_20_Internet_20_Link">Odkazy</text:a></text:p>
        </text:list-item>
      </text:list>
      <text:line-break/>
      <text:p text:style-name="Text_20_body">// Strana: /basstamm/sxwrepko00w/_set_0 // <text:line-break/>
// Strana: /basstamm/sxwrepko00w/_set_1 // <text:line-break/>
// Strana: /basstamm/sxwrepko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41:17</meta:creation-date>
    <dc:creator>Generated</dc:creator>
    <dc:date>2026-08-18T01::41:17</dc:date>
    <dc:language>en-US</dc:language>
    <meta:editing-cycles>1</meta:editing-cycles>
    <meta:editing-duration>PT0S</meta:editing-duration>
    <dc:title>i2doku-cz:020-ciselniky:130-financniho-ucetnictvi:100-sxwrepko00w:start</dc:title>
  </office:meta>
</office:document-meta>
</file>