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0986e14980afc58a4ae049dd98ac56.jpg"/>
  <manifest:file-entry manifest:media-type="image/jpeg" manifest:full-path="Pictures/c294d5773ca99ac4384f977ec0018bf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30-financniho-ucetnictvi:100-sxwrepko00w:sxwrepko102f:start"/><text:bookmark-start text:name="__RefHeading___radky_reportu_1"/><text:bookmark-start text:name="radky_reportu"/>Řádky reportu<text:bookmark-end text:name="__RefHeading___radky_reportu_1"/><text:bookmark-end text:name="radky_reportu"/></text:h>
      <text:p text:style-name="Text_20_body">Na této straně definujeme jednotlivé řádky výkazu. Nový řádek založíme pomocí ikony <draw:frame draw:style-name="media" draw:name="0" text:anchor-type="as-char" draw:z-index="0" svg:width="0.635cm" svg:height="0.635cm"><draw:image xlink:href="Pictures/1f0986e14980afc58a4ae049dd98ac56.jpg" xlink:type="simple" xlink:show="embed" xlink:actuate="onLoad"/></draw:frame> v hlavní nástrojové liště. </text:p>
      <text:p text:style-name="Text_20_body"><draw:frame draw:style-name="media" draw:name="1" text:anchor-type="as-char" draw:z-index="1" svg:width="19.605625cm" style:rel-width="100%" svg:height="14.710833333333cm" style:rel-height="scale"><draw:image xlink:href="Pictures/c294d5773ca99ac4384f977ec0018bf1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Číslo řádku </text:p>
          </table:table-cell>
          <table:table-cell office:value-type="string" table:style-name="tablecell">
            <text:p text:style-name="tablealignleft"> Zadání čísla řádku reportu. Číslo udává zároveň posloupnost řádků výkazu. </text:p>
          </table:table-cell>
        </table:table-row>
        <table:table-row>
          <table:table-cell office:value-type="string" table:style-name="tablecell">
            <text:p text:style-name="tablealignleft"> Popis </text:p>
          </table:table-cell>
          <table:table-cell office:value-type="string" table:style-name="tablecell">
            <text:p text:style-name="tablealignleft"> Název řádku výkazu. Tento popis se zobrazuje na tiskové sestavě výkazu. </text:p>
          </table:table-cell>
        </table:table-row>
        <table:table-row>
          <table:table-cell office:value-type="string" table:style-name="tablecell">
            <text:p text:style-name="tablealignleft"> Funkce reportu </text:p>
          </table:table-cell>
          <table:table-cell office:value-type="string" table:style-name="tablecell">
            <text:p text:style-name="tablealignleft"> Výběr funkce reportu pro daný řádek (viz. uživatelská příručka Reporting). </text:p>
          </table:table-cell>
        </table:table-row>
        <table:table-row>
          <table:table-cell office:value-type="string" table:style-name="tablecell">
            <text:p text:style-name="tablealignleft"> Úroveň součtu </text:p>
          </table:table-cell>
          <table:table-cell office:value-type="string" table:style-name="tablecell">
            <text:p text:style-name="tablealignleft"> Úroveň součtu se nám nabízí k vyplnění pouze při zvolení součtové funkce reportu. Protože úroveň součtu 0 a 1 slouží pro ostatní funkce reportu a je jim přiřazena automaticky, mohou zde být použity pouze úrovně 2 až 9. Úroveň součtu určuje stupeň sumarizace. Zadá-li se například úroveň součtu 5, sečtou se do řádku automaticky všechny předchozí součty stupně 1 až 4. </text:p>
          </table:table-cell>
        </table:table-row>
        <table:table-row>
          <table:table-cell office:value-type="string" table:style-name="tablecell">
            <text:p text:style-name="tablealignleft"> Ukazatel </text:p>
          </table:table-cell>
          <table:table-cell office:value-type="string" table:style-name="tablecell">
            <text:p text:style-name="tablealignleft"> Přiřazení nadefinovaného ukazatele danému řádku. Zadání ukazatele je možné pouze tehdy, byla-li zvolena funkce reportu 81 Výstup ukazatele. </text:p>
          </table:table-cell>
        </table:table-row>
        <table:table-row>
          <table:table-cell office:value-type="string" table:style-name="tablecell">
            <text:p text:style-name="tablealignleft"> Volné řádky </text:p>
          </table:table-cell>
          <table:table-cell office:value-type="string" table:style-name="tablecell">
            <text:p text:style-name="tablealignleft"> Zadání počtu volných řádků po daném řádku reportu (0 až 9) - slouží pro tvorbu vzhledu tiskové sestavy (např. tvorbu jednotlivých stránek výkazu). </text:p>
          </table:table-cell>
        </table:table-row>
      </table:table>
      <text:p text:style-name="Text_20_body">// Strana: /basstamm/sxwrepko00w/sxwrepko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4::49:09</meta:creation-date>
    <dc:creator>Generated</dc:creator>
    <dc:date>2026-08-17T14::49:09</dc:date>
    <dc:language>en-US</dc:language>
    <meta:editing-cycles>1</meta:editing-cycles>
    <meta:editing-duration>PT0S</meta:editing-duration>
    <dc:title>i2doku-cz:020-ciselniky:130-financniho-ucetnictvi:100-sxwrepko00w:sxwrepko102f:start</dc:title>
  </office:meta>
</office:document-meta>
</file>