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c30077e67293dfa005d5f300b1ac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00-sxwrepko00w:sxwrepko103f:start"/><text:bookmark-start text:name="__RefHeading___ucty_1"/><text:bookmark-start text:name="ucty"/>Účty<text:bookmark-end text:name="__RefHeading___ucty_1"/><text:bookmark-end text:name="ucty"/></text:h>
      <text:p text:style-name="Text_20_body">Na této straně přiřadíme účty k řádkům reportu. Tato strana je zobrazena a účty můžeme vyplnit, pouze pokud zvolíme funkci reportu, která odkazuje na účty.</text:p>
      <text:p text:style-name="Text_20_body"><draw:frame draw:style-name="media" draw:name="0" text:anchor-type="as-char" draw:z-index="0" svg:width="19.605625cm" style:rel-width="100%" svg:height="14.710833333333cm" style:rel-height="scale"><draw:image xlink:href="Pictures/87c30077e67293dfa005d5f300b1acb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d účtu/Do účtu </text:p>
          </table:table-cell>
          <table:table-cell office:value-type="string" table:style-name="tablecell">
            <text:p text:style-name="tablealignleft"> Buď může být vybrána oblast účtů od/do z číselníku účtů nebo lze zadat pouze část čísla účtu (například zadání 221 do pole Od účtu povede k tomu, že budou sumarizovány všechny hodnoty na účtech, které začínají číslem 221). </text:p>
          </table:table-cell>
        </table:table-row>
        <table:table-row>
          <table:table-cell office:value-type="string" table:style-name="tablecell">
            <text:p text:style-name="tablealignleft"> Zůstatek </text:p>
          </table:table-cell>
          <table:table-cell office:value-type="string" table:style-name="tablecell">
            <text:p text:style-name="tablealignleft"> Přepínací tlačítko pro určení způsobu vstupu zůstatků daných účtů do řádk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uze MD zobrazit: Počítá obrat stran MD – obrat stran Dal a v případě, že tento výsledek je kladný (větší nebo roven 0), zobrazí tuto hodnotu; je-li výsledek záporný, zobrazí 0. Tuto funkci lze využít u účtů, které mají zůstatek na straně MD (například pokladna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uze Dal zobrazit: Obdobně jako předchozí funkce nejprve počítá obrat stran MD – obrat stran Dal. Dále však pracuje opačně. Je-li výsledek záporné číslo, zobrazí jeho kladnou hodnotu; je-li výsledek kladný, zobrazí 0. Funkci lze využít u účtů se zůstatkem na straně Dal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ždy zobrazovat: Počítá obrat stran MD – obrat stran Dal a je zobrazen matematický výsledek. Z toho vyplývá, že u účtů, na kterých se účtuje převážně na straně Dal bude výsledek se zápornou hodnotou. Funkci lze využít pro účty, které nesplňují požadavky na jednoznačně určený zůstatek na straně MD nebo Dal. </text:p>
          </table:table-cell>
        </table:table-row>
      </table:table>
      <text:p text:style-name="Text_20_body">// Strana: /basstamm/sxwrepko00w/sxwrepko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2:51</meta:creation-date>
    <dc:creator>Generated</dc:creator>
    <dc:date>2026-08-17T08::42:51</dc:date>
    <dc:language>en-US</dc:language>
    <meta:editing-cycles>1</meta:editing-cycles>
    <meta:editing-duration>PT0S</meta:editing-duration>
    <dc:title>i2doku-cz:020-ciselniky:130-financniho-ucetnictvi:100-sxwrepko00w:sxwrepko103f:start</dc:title>
  </office:meta>
</office:document-meta>
</file>