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d014351bef24e25c4187f989f9ef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00-sxwrepko00w:sxwrepko105f:start"/><text:bookmark-start text:name="__RefHeading___odkazy_1"/><text:bookmark-start text:name="odkazy"/>Odkazy<text:bookmark-end text:name="__RefHeading___odkazy_1"/><text:bookmark-end text:name="odkazy"/></text:h>
      <text:p text:style-name="Text_20_body">Strana Odkazy je uživateli nabídnuta v případě volby funkce reportu, která odkazuje na již definovaný řádek jiného reportu nebo při součtových funkcích. Na této straně přiřadíme řádku výkazu požadované hodnoty vstupující do tohoto řádku z jiného reportu nebo nadefinujeme součtové řádky.</text:p>
      <text:p text:style-name="Text_20_body"><draw:frame draw:style-name="media" draw:name="0" text:anchor-type="as-char" draw:z-index="0" svg:width="19.393958333333cm" style:rel-width="100%" svg:height="14.605cm" style:rel-height="scale"><draw:image xlink:href="Pictures/c1d014351bef24e25c4187f989f9ef6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Report </text:p>
          </table:table-cell>
          <table:table-cell office:value-type="string" table:style-name="tablecell">
            <text:p text:style-name="tablealignleft"> Přiřazení čísla již definovaného jiného reportu (v případě volby funkce reportu odkazující na jiný report) nebo právě definovaného reportu (v případě volby součtové funkce). </text:p>
          </table:table-cell>
        </table:table-row>
        <table:table-row>
          <table:table-cell office:value-type="string" table:style-name="tablecell">
            <text:p text:style-name="tablealignleft"> Řádek </text:p>
          </table:table-cell>
          <table:table-cell office:value-type="string" table:style-name="tablecell">
            <text:p text:style-name="tablealignleft"> Přiřazení řádku již definovaného jiného reportu nebo řádků právě definovaného reportu, které se mají v tomto řádku sumarizovat (podle zvolené funkce reportu na straně Řádky reportu). </text:p>
          </table:table-cell>
        </table:table-row>
        <table:table-row>
          <table:table-cell office:value-type="string" table:style-name="tablecell">
            <text:p text:style-name="tablealignleft"> Zůstatek </text:p>
          </table:table-cell>
          <table:table-cell office:value-type="string" table:style-name="tablecell">
            <text:p text:style-name="tablealignleft"> Přepínací tlačítko pro určení zda se bude přiřazený řádek do tohoto řádku sčítat nebo odečítat. </text:p>
          </table:table-cell>
        </table:table-row>
      </table:table>
      <text:p text:style-name="Text_20_body">// Strana: /basstamm/sxwrepko00w/sxwrepko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40</meta:creation-date>
    <dc:creator>Generated</dc:creator>
    <dc:date>2026-08-15T10::54:40</dc:date>
    <dc:language>en-US</dc:language>
    <meta:editing-cycles>1</meta:editing-cycles>
    <meta:editing-duration>PT0S</meta:editing-duration>
    <dc:title>i2doku-cz:020-ciselniky:130-financniho-ucetnictvi:100-sxwrepko00w:sxwrepko105f:start</dc:title>
  </office:meta>
</office:document-meta>
</file>