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be9417fee3cc3fad2aae2ae13c297e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110-sxwrpdar00w:start"/><text:bookmark-start text:name="__RefHeading___zobrazeni_reportu_1"/><text:bookmark-start text:name="zobrazeni_reportu"/>Zobrazení reportu<text:bookmark-end text:name="__RefHeading___zobrazeni_reportu_1"/><text:bookmark-end text:name="zobrazeni_reportu"/></text:h>
      <text:p text:style-name="Text_20_body">V tomto číselníku se definují sloupce tiskových sestav jednotlivých reportů a vstup číselných hodnot do těchto sloupců (např. jeden sloupec je aktuální období a druhý stejné období minulého roku). </text:p>
      <text:p text:style-name="Text_20_body"><draw:frame draw:style-name="media" draw:name="0" text:anchor-type="as-char" draw:z-index="0" svg:width="17.012708333333cm" style:rel-width="100%" svg:height="13.758333333333cm" style:rel-height="scale"><draw:image xlink:href="Pictures/fbe9417fee3cc3fad2aae2ae13c297e6.jpg" xlink:type="simple" xlink:show="embed" xlink:actuate="onLoad"/></draw:frame>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130-financniho-ucetnictvi:110-sxwrpdar00w:sxwrpdar101f:start" text:style-name="Internet_20_link" text:visited-style-name="Visited_20_Internet_20_Link">Zobrazení</text:a></text:p>
        </text:list-item>
        <text:list-item>
          <text:p text:style-name="List_20_1_Content_Last"><text:a xlink:type="simple" xlink:href="https://wiki.data-norms.cz/doku.php?id=i2doku-cz:020-ciselniky:130-financniho-ucetnictvi:110-sxwrpdar00w:sxwrpdar102f:start" text:style-name="Internet_20_link" text:visited-style-name="Visited_20_Internet_20_Link">Návrh reportu</text:a></text:p>
        </text:list-item>
      </text:list>
      <text:line-break/>
      <text:p text:style-name="Text_20_body">// Strana: /basstamm/sxwrpdar00w/_set_0 // <text:line-break/>
// Strana: /basstamm/sxwrpdar00w/_set_1 // <text:line-break/>
// Strana: /basstamm/sxwrpdar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07:50</meta:creation-date>
    <dc:creator>Generated</dc:creator>
    <dc:date>2026-08-17T10::07:50</dc:date>
    <dc:language>en-US</dc:language>
    <meta:editing-cycles>1</meta:editing-cycles>
    <meta:editing-duration>PT0S</meta:editing-duration>
    <dc:title>i2doku-cz:020-ciselniky:130-financniho-ucetnictvi:110-sxwrpdar00w:start</dc:title>
  </office:meta>
</office:document-meta>
</file>