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f0bca9131062035963b480cdeba110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30-financniho-ucetnictvi:110-sxwrpdar00w:sxwrpdar101f:start"/><text:bookmark-start text:name="__RefHeading___zobrazeni_1"/><text:bookmark-start text:name="zobrazeni"/>Zobrazení<text:bookmark-end text:name="__RefHeading___zobrazeni_1"/><text:bookmark-end text:name="zobrazeni"/></text:h>
      <text:p text:style-name="Text_20_body">Na této straně se definují názvy sloupců výkazu a formáty číselných hodnot, které se budou ve sloupcích zobrazovat.</text:p>
      <text:p text:style-name="Text_20_body"><draw:frame draw:style-name="media" draw:name="0" text:anchor-type="as-char" draw:z-index="0" svg:width="17.012708333333cm" style:rel-width="100%" svg:height="13.758333333333cm" style:rel-height="scale"><draw:image xlink:href="Pictures/3f0bca9131062035963b480cdeba1104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Zobrazení </text:p>
          </table:table-cell>
          <table:table-cell office:value-type="string" table:style-name="tablecell">
            <text:p text:style-name="tablealignleft"> Zadání čísla zobrazení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Zadání názvu zobrazení. </text:p>
          </table:table-cell>
        </table:table-row>
        <table:table-row>
          <table:table-cell office:value-type="string" table:style-name="tablecell">
            <text:p text:style-name="tablealignleft"> Funkce 1-3 </text:p>
          </table:table-cell>
          <table:table-cell office:value-type="string" table:style-name="tablecell">
            <text:p text:style-name="tablealignleft"> Nevyplňovat (není funkční). </text:p>
          </table:table-cell>
        </table:table-row>
        <table:table-row>
          <table:table-cell office:value-type="string" table:style-name="tablecell">
            <text:p text:style-name="tablealignleft"> Sloupec 1-9 </text:p>
          </table:table-cell>
          <table:table-cell office:value-type="string" table:style-name="tablecell">
            <text:p text:style-name="tablealignleft"> Číslo sloupce ve výkazu - určuje pořadí sloupců. </text:p>
          </table:table-cell>
        </table:table-row>
        <table:table-row>
          <table:table-cell office:value-type="string" table:style-name="tablecell">
            <text:p text:style-name="tablealignleft"> Formát 1-9 </text:p>
          </table:table-cell>
          <table:table-cell office:value-type="string" table:style-name="tablecell">
            <text:p text:style-name="tablealignleft"> Zadání formátu, v jakém se bude hodnota ve sloupci zobrazovat a tisknout. Pokud formát začíná znaménkem - MÍNUS: záporné znaménko se vytiskne pouze tehdy, je-li hodnota záporná, u kladných hodnot se nevytiskne žádné znaménko. Pokud formát začíná znaménkem + PLUS: kladné znaménko se vytiskne u všech kladných hodnot, u záporných hodnot se vytiskne znaménko mínus. Tisk zůstává zarovnán k pravému okraji. Počet „9“ a „&gt;“ udává maximální velikost hodnoty, která může být vytištěna. Pokusíme-li se zobrazit větší hodnotu, zobrazí systém chybovou hlášku. Čárka , funguje jako oddělovací znaménko pro oddělení tisíců. Tečka . funguje jako oddělovací znaménko pro desetinné místo. </text:p>
          </table:table-cell>
        </table:table-row>
        <table:table-row>
          <table:table-cell office:value-type="string" table:style-name="tablecell">
            <text:p text:style-name="tablealignleft"> Nadpis 1-9 </text:p>
          </table:table-cell>
          <table:table-cell office:value-type="string" table:style-name="tablecell">
            <text:p text:style-name="tablealignleft"> Zadání nadpisu sloupce (tak jak bude ve výkazu vytištěn). </text:p>
          </table:table-cell>
        </table:table-row>
      </table:table>
      <text:p text:style-name="Text_20_body">// Strana: /basstamm/sxwrpdar00w/sxwrpdar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20:40</meta:creation-date>
    <dc:creator>Generated</dc:creator>
    <dc:date>2026-08-17T07::20:40</dc:date>
    <dc:language>en-US</dc:language>
    <meta:editing-cycles>1</meta:editing-cycles>
    <meta:editing-duration>PT0S</meta:editing-duration>
    <dc:title>i2doku-cz:020-ciselniky:130-financniho-ucetnictvi:110-sxwrpdar00w:sxwrpdar101f:start</dc:title>
  </office:meta>
</office:document-meta>
</file>