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d8ebf307918203bd249d80015c4a1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130-financniho-ucetnictvi:110-sxwrpdar00w:sxwrpdar102f:start"/><text:bookmark-start text:name="__RefHeading___navrh_reportu_1"/><text:bookmark-start text:name="navrh_reportu"/>Návrh reportu<text:bookmark-end text:name="__RefHeading___navrh_reportu_1"/><text:bookmark-end text:name="navrh_reportu"/></text:h>
      <text:p text:style-name="Text_20_body">Na této straně se definuje vstup číselných hodnot do jednotlivých sloupců dle druhu funkce reportu.</text:p>
      <text:p text:style-name="Text_20_body"><draw:frame draw:style-name="media" draw:name="0" text:anchor-type="as-char" draw:z-index="0" svg:width="17.224375cm" style:rel-width="100%" svg:height="13.81125cm" style:rel-height="scale"><draw:image xlink:href="Pictures/f1d8ebf307918203bd249d80015c4a12.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 Poznámka </text:p>
          </table:table-cell>
        </table:table-row>
        <table:table-row>
          <table:table-cell office:value-type="string" table:style-name="tablecell">
            <text:p text:style-name="tablealignleft"> Úroveň součtu </text:p>
          </table:table-cell>
          <table:table-cell office:value-type="string" table:style-name="tablecell">
            <text:p text:style-name="tablealignleft"> Výběr druhu funkce reportu pro definování vstupu hodnot do jednotlivých sloupců. Je nutné definovat vstup hodnot pro všechny druhy funkcí, ale je možné pro každý druh funkce definovat rozdílně. Hodnoty účtů - zde definujeme vstup hodnot pro funkce reportu odkazující na účty. Ukazatele - zde definujeme vstup hodnot pro funkci reportu výstup ukazatele. Součet 1 až 9 - zde definujeme vstup hodnot pro součtové funkce reportu - úroveň součtu 1 až 9. </text:p>
          </table:table-cell>
        </table:table-row>
        <table:table-row>
          <table:table-cell office:value-type="string" table:style-name="tablecell">
            <text:p text:style-name="tablealignleft"> Podtržení </text:p>
          </table:table-cell>
          <table:table-cell office:value-type="string" table:style-name="tablecell">
            <text:p text:style-name="tablealignleft"> Je-li zaškrtávací tlačítko aktivní, bude řádek zvolené úrovně součtu (druhu funkce) v tiskové sestavě podtržen. </text:p>
          </table:table-cell>
        </table:table-row>
        <table:table-row>
          <table:table-cell office:value-type="string" table:style-name="tablecell">
            <text:p text:style-name="tablealignleft"> Funkce součtu </text:p>
          </table:table-cell>
          <table:table-cell office:value-type="string" table:style-name="tablecell">
            <text:p text:style-name="tablealignleft"> Přiřazení funkce (hodnoty) zobrazení ve sloupci pro jednotlivé úrovně součtu (druhy funkcí) - výběr z naprogramovaných možností. </text:p>
          </table:table-cell>
        </table:table-row>
      </table:table>
      <text:p text:style-name="Text_20_body">// Strana: /basstamm/sxwrpdar00w/sxwrpdar102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6::32:32</meta:creation-date>
    <dc:creator>Generated</dc:creator>
    <dc:date>2026-08-17T06::32:32</dc:date>
    <dc:language>en-US</dc:language>
    <meta:editing-cycles>1</meta:editing-cycles>
    <meta:editing-duration>PT0S</meta:editing-duration>
    <dc:title>i2doku-cz:020-ciselniky:130-financniho-ucetnictvi:110-sxwrpdar00w:sxwrpdar102f:start</dc:title>
  </office:meta>
</office:document-meta>
</file>