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aa2651303c92fab885cbc33932981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20-sxwfikon00w:start"/><text:bookmark-start text:name="__RefHeading___financni_ucty_1"/><text:bookmark-start text:name="financni_ucty"/>Finanční účty<text:bookmark-end text:name="__RefHeading___financni_ucty_1"/><text:bookmark-end text:name="financni_ucty"/></text:h>
      <text:p text:style-name="Text_20_body">Tento číselník lze použít pouze při určité parametrizaci systému - pokud je aktivní modul Finanční plánování.</text:p>
      <text:p text:style-name="Text_20_body">Finanční účty jsou paralelní účty k číselníku účtů, které se používají k finančnímu plánování. Finančním plánováním je možné provádět propočet peněžních toků. V číselníku účtů můžeme přiřadit tyto účty k příslušným účtům.</text:p>
      <text:p text:style-name="Text_20_body"><draw:frame draw:style-name="media" draw:name="0" text:anchor-type="as-char" draw:z-index="0" svg:width="16.853958333333cm" svg:height="12.065cm"><draw:image xlink:href="Pictures/8aa2651303c92fab885cbc33932981f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Finanční účet </text:p>
          </table:table-cell>
          <table:table-cell office:value-type="string" table:style-name="tablecell">
            <text:p text:style-name="tablealignleft"> Číslo finančního účt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finančního účtu. </text:p>
          </table:table-cell>
        </table:table-row>
        <table:table-row>
          <table:table-cell office:value-type="string" table:style-name="tablecell">
            <text:p text:style-name="tablealignleft"> Identif. rozvahy </text:p>
          </table:table-cell>
          <table:table-cell office:value-type="string" table:style-name="tablecell">
            <text:p text:style-name="tablealignleft"> Přidělení účtu v rozvaze (aktivní, pasivní) nebo výkazu zisku a ztráty. </text:p>
          </table:table-cell>
        </table:table-row>
        <table:table-row>
          <table:table-cell office:value-type="string" table:style-name="tablecell">
            <text:p text:style-name="tablealignleft"> Detailní info. </text:p>
          </table:table-cell>
          <table:table-cell office:value-type="string" table:style-name="tablecell">
            <text:p text:style-name="tablealignleft"> Pokud je zaškrtávací tlačítko aktivní, sestavuje se detailní doklad. </text:p>
          </table:table-cell>
        </table:table-row>
        <table:table-row>
          <table:table-cell office:value-type="string" table:style-name="tablecell">
            <text:p text:style-name="tablealignleft"> Detail. rozpočet </text:p>
          </table:table-cell>
          <table:table-cell office:value-type="string" table:style-name="tablecell">
            <text:p text:style-name="tablealignleft"> Pokud je zaškrtávací tlačítko aktivní, sestavuje se detailní rozpočet. </text:p>
          </table:table-cell>
        </table:table-row>
      </table:table>
      <text:p text:style-name="Text_20_body">// Strana: /basstamm/sxwfikon00w/sxwfikon101f // <text:line-break/>
// Strana: /basstamm/sxwfikon00w // <text:line-break/>
// Strana: /basstamm/sxwfikon00w/_set_0 // <text:line-break/>
// Strana: /basstamm/sxwfikon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19</meta:creation-date>
    <dc:creator>Generated</dc:creator>
    <dc:date>2026-08-15T09::32:19</dc:date>
    <dc:language>en-US</dc:language>
    <meta:editing-cycles>1</meta:editing-cycles>
    <meta:editing-duration>PT0S</meta:editing-duration>
    <dc:title>i2doku-cz:020-ciselniky:130-financniho-ucetnictvi:120-sxwfikon00w:start</dc:title>
  </office:meta>
</office:document-meta>
</file>