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72a213fdc40d75d1a6025c0d1081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30-sxwsadlw00w:start"/><text:bookmark-start text:name="__RefHeading___tabulka_men_zemi_1"/><text:bookmark-start text:name="tabulka_men_zemi"/>Tabulka měn/zemí<text:bookmark-end text:name="__RefHeading___tabulka_men_zemi_1"/><text:bookmark-end text:name="tabulka_men_zemi"/></text:h>
      <text:p text:style-name="Text_20_body">Tento číselník se v České republice nepoužívá, je funkční pouze pro Švýcarsko. </text:p>
      <text:p text:style-name="Text_20_body"><draw:frame draw:style-name="media" draw:name="0" text:anchor-type="as-char" draw:z-index="0" svg:width="17.118541666667cm" style:rel-width="100%" svg:height="13.573125cm" style:rel-height="scale"><draw:image xlink:href="Pictures/7872a213fdc40d75d1a6025c0d108172.jpg" xlink:type="simple" xlink:show="embed" xlink:actuate="onLoad"/></draw:frame></text:p>
      <text:p text:style-name="Text_20_body">// Strana: /basstamm/sxwsadlw00w/sxwsadlw101f // <text:line-break/>
// Strana: /basstamm/sxwsadlw00w // <text:line-break/>
// Strana: /basstamm/sxwsadlw00w/_set_0 // <text:line-break/>
// Strana: /basstamm/sxwsadlw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48</meta:creation-date>
    <dc:creator>Generated</dc:creator>
    <dc:date>2026-08-15T09::32:48</dc:date>
    <dc:language>en-US</dc:language>
    <meta:editing-cycles>1</meta:editing-cycles>
    <meta:editing-duration>PT0S</meta:editing-duration>
    <dc:title>i2doku-cz:020-ciselniky:130-financniho-ucetnictvi:130-sxwsadlw00w:start</dc:title>
  </office:meta>
</office:document-meta>
</file>