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40-sxwstaak00w:start"/><text:bookmark-start text:name="__RefHeading___ucty_konsolidace_1"/><text:bookmark-start text:name="ucty_konsolidace"/>Účty konsolidace<text:bookmark-end text:name="__RefHeading___ucty_konsolidace_1"/><text:bookmark-end text:name="ucty_konsolidace"/></text:h>
      <text:p text:style-name="Text_20_body">Tento číselník je aktivní pouze při určité parametrizaci systému (pokud je účetní jednotka zahrnuta do konsolidačního celku).</text:p>
      <text:p text:style-name="Text_20_body">// Strana: /basstamm/sxwstaak00w/_set_0 // <text:line-break/>
// Strana: /basstamm/sxwstaak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34</meta:creation-date>
    <dc:creator>Generated</dc:creator>
    <dc:date>2026-08-15T09::32:34</dc:date>
    <dc:language>en-US</dc:language>
    <meta:editing-cycles>1</meta:editing-cycles>
    <meta:editing-duration>PT0S</meta:editing-duration>
    <dc:title>i2doku-cz:020-ciselniky:130-financniho-ucetnictvi:140-sxwstaak00w:start</dc:title>
  </office:meta>
</office:document-meta>
</file>