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start"/><text:bookmark-start text:name="__RefHeading___ciselniky_financniho_ucetnictvi_1"/><text:bookmark-start text:name="ciselniky_financniho_ucetnictvi"/>Číselníky finančního účetnictví<text:bookmark-end text:name="__RefHeading___ciselniky_financniho_ucetnictvi_1"/><text:bookmark-end text:name="ciselniky_financniho_ucetnictvi"/></text:h>
      <text:p text:style-name="Text_20_body">Číselníky finančního účetnictví obsahují parametry pro finanční účetnictví. Protože některé z číselníků mají význam i pro realizaci zakázky, musí být údaje vyplněny před uvedením systému do provozu.</text:p>
      <text:p text:style-name="Text_20_body">Samozřejmě mohou být číselníky kdykoliv měněny a údaje v nich rozšiřovány. Práce s těmito číselníky by neměla být přístupná všem pracovníkům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30-financniho-ucetnictvi:010-sxhbjahr00w:start" text:style-name="Internet_20_link" text:visited-style-name="Visited_20_Internet_20_Link">Účetní roky</text:a></text:p>
        </text:list-item>
        <text:list-item>
          <text:p text:style-name="List_20_1_Content"><text:a xlink:type="simple" xlink:href="https://wiki.data-norms.cz/doku.php?id=i2doku-cz:020-ciselniky:130-financniho-ucetnictvi:020-sxwkotab00w:start" text:style-name="Internet_20_link" text:visited-style-name="Visited_20_Internet_20_Link">Tabulka účtů</text:a></text:p>
        </text:list-item>
        <text:list-item>
          <text:p text:style-name="List_20_1_Content"><text:a xlink:type="simple" xlink:href="https://wiki.data-norms.cz/doku.php?id=i2doku-cz:020-ciselniky:130-financniho-ucetnictvi:030-swwhh00w:start" text:style-name="Internet_20_link" text:visited-style-name="Visited_20_Internet_20_Link">Účty kurzových rozdílů HK</text:a></text:p>
        </text:list-item>
        <text:list-item>
          <text:p text:style-name="List_20_1_Content"><text:a xlink:type="simple" xlink:href="https://wiki.data-norms.cz/doku.php?id=i2doku-cz:020-ciselniky:130-financniho-ucetnictvi:040-swbel00w:start" text:style-name="Internet_20_link" text:visited-style-name="Visited_20_Internet_20_Link">Čísla dokladů</text:a></text:p>
        </text:list-item>
        <text:list-item>
          <text:p text:style-name="List_20_1_Content"><text:a xlink:type="simple" xlink:href="https://wiki.data-norms.cz/doku.php?id=i2doku-cz:020-ciselniky:130-financniho-ucetnictvi:050-sxwabzug00w:start" text:style-name="Internet_20_link" text:visited-style-name="Visited_20_Internet_20_Link">Druhy slev</text:a></text:p>
        </text:list-item>
        <text:list-item>
          <text:p text:style-name="List_20_1_Content"><text:a xlink:type="simple" xlink:href="https://wiki.data-norms.cz/doku.php?id=i2doku-cz:020-ciselniky:130-financniho-ucetnictvi:060-sxwfibal00w:start" text:style-name="Internet_20_link" text:visited-style-name="Visited_20_Internet_20_Link">Všeobecná nastavení</text:a></text:p>
        </text:list-item>
        <text:list-item>
          <text:p text:style-name="List_20_1_Content"><text:a xlink:type="simple" xlink:href="https://wiki.data-norms.cz/doku.php?id=i2doku-cz:020-ciselniky:130-financniho-ucetnictvi:070-sxwbutex00w:start" text:style-name="Internet_20_link" text:visited-style-name="Visited_20_Internet_20_Link">Text účetního záznamu</text:a></text:p>
        </text:list-item>
        <text:list-item>
          <text:p text:style-name="List_20_1_Content"><text:a xlink:type="simple" xlink:href="https://wiki.data-norms.cz/doku.php?id=i2doku-cz:020-ciselniky:130-financniho-ucetnictvi:080-sxwsamme00w:start" text:style-name="Internet_20_link" text:visited-style-name="Visited_20_Internet_20_Link">Syntetické účty</text:a></text:p>
        </text:list-item>
        <text:list-item>
          <text:p text:style-name="List_20_1_Content"><text:a xlink:type="simple" xlink:href="https://wiki.data-norms.cz/doku.php?id=i2doku-cz:020-ciselniky:130-financniho-ucetnictvi:090-sxwhbank00w:start" text:style-name="Internet_20_link" text:visited-style-name="Visited_20_Internet_20_Link">Firemní banky</text:a></text:p>
        </text:list-item>
        <text:list-item>
          <text:p text:style-name="List_20_1_Content"><text:a xlink:type="simple" xlink:href="https://wiki.data-norms.cz/doku.php?id=i2doku-cz:020-ciselniky:130-financniho-ucetnictvi:100-sxwrepko00w:start" text:style-name="Internet_20_link" text:visited-style-name="Visited_20_Internet_20_Link">Reporting</text:a></text:p>
        </text:list-item>
        <text:list-item>
          <text:p text:style-name="List_20_1_Content"><text:a xlink:type="simple" xlink:href="https://wiki.data-norms.cz/doku.php?id=i2doku-cz:020-ciselniky:130-financniho-ucetnictvi:110-sxwrpdar00w:start" text:style-name="Internet_20_link" text:visited-style-name="Visited_20_Internet_20_Link">Zobrazení reportu</text:a></text:p>
        </text:list-item>
        <text:list-item>
          <text:p text:style-name="List_20_1_Content"><text:a xlink:type="simple" xlink:href="https://wiki.data-norms.cz/doku.php?id=i2doku-cz:020-ciselniky:130-financniho-ucetnictvi:120-sxwfikon00w:start" text:style-name="Internet_20_link" text:visited-style-name="Visited_20_Internet_20_Link">Finanční účty</text:a></text:p>
        </text:list-item>
        <text:list-item>
          <text:p text:style-name="List_20_1_Content"><text:a xlink:type="simple" xlink:href="https://wiki.data-norms.cz/doku.php?id=i2doku-cz:020-ciselniky:130-financniho-ucetnictvi:130-sxwsadlw00w:start" text:style-name="Internet_20_link" text:visited-style-name="Visited_20_Internet_20_Link">Tabulka měn/zemí</text:a></text:p>
        </text:list-item>
        <text:list-item>
          <text:p text:style-name="List_20_1_Content_Last"><text:a xlink:type="simple" xlink:href="https://wiki.data-norms.cz/doku.php?id=i2doku-cz:020-ciselniky:130-financniho-ucetnictvi:140-sxwstaak00w:start" text:style-name="Internet_20_link" text:visited-style-name="Visited_20_Internet_20_Link">Účty konsolidace</text:a></text:p>
        </text:list-item>
      </text:list>
      <text:line-break/>
      <text:p text:style-name="Text_20_body">// Strana: /_menu/xpcode/xpcode13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6:04</meta:creation-date>
    <dc:creator>Generated</dc:creator>
    <dc:date>2026-08-15T08::46:04</dc:date>
    <dc:language>en-US</dc:language>
    <meta:editing-cycles>1</meta:editing-cycles>
    <meta:editing-duration>PT0S</meta:editing-duration>
    <dc:title>i2doku-cz:020-ciselniky:130-financniho-ucetnictvi:start</dc:title>
  </office:meta>
</office:document-meta>
</file>