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263d0b2fa6dd784cad75a4776fa4f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10-sxwstark00w:start"/><text:bookmark-start text:name="__RefHeading___druhy_nakladovych_stredisek_1"/><text:bookmark-start text:name="druhy_nakladovych_stredisek"/>Druhy nákladových středisek<text:bookmark-end text:name="__RefHeading___druhy_nakladovych_stredisek_1"/><text:bookmark-end text:name="druhy_nakladovych_stredisek"/></text:h>
      <text:p text:style-name="Text_20_body">Druhy nákladových středisek slučují jednotlivá nákladová střediska do logických celků (např. provozní střediska, správní střediska a podobně) a při definování jednotlivých nákladových středisek musíme každému středisku přiřadit druh střediska. Ke každému druhu střediska můžeme přiřadit libovolné reporty pro vnitropodnikové účetnictví.</text:p>
      <text:p text:style-name="Text_20_body"><draw:frame draw:style-name="media" draw:name="0" text:anchor-type="as-char" draw:z-index="0" svg:width="18.203333333333cm" style:rel-width="100%" svg:height="13.864166666667cm" style:rel-height="scale"><draw:image xlink:href="Pictures/c263d0b2fa6dd784cad75a4776fa4fff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40-vpu-a-majetku:010-sxwstark00w:sxwstark102f:start" text:style-name="Internet_20_link" text:visited-style-name="Visited_20_Internet_20_Link">Reporty</text:a></text:p>
        </text:list-item>
      </text:list>
      <text:line-break/>
      <text:p text:style-name="Text_20_body">// Strana: /basstamm/sxwstark00w/_set_0 // <text:line-break/>
// Strana: /basstamm/sxwstark00w // <text:line-break/>
// Strana: /basstamm/sxwstark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6:38</meta:creation-date>
    <dc:creator>Generated</dc:creator>
    <dc:date>2026-08-17T08::46:38</dc:date>
    <dc:language>en-US</dc:language>
    <meta:editing-cycles>1</meta:editing-cycles>
    <meta:editing-duration>PT0S</meta:editing-duration>
    <dc:title>i2doku-cz:020-ciselniky:140-vpu-a-majetku:010-sxwstark00w:start</dc:title>
  </office:meta>
</office:document-meta>
</file>