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e9c4e768b80ed4c13f0b5f61f1bc05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40-vpu-a-majetku:010-sxwstark00w:sxwstark102f:start"/><text:bookmark-start text:name="__RefHeading___reporty_1"/><text:bookmark-start text:name="reporty"/>Reporty<text:bookmark-end text:name="__RefHeading___reporty_1"/><text:bookmark-end text:name="reporty"/></text:h>
      <text:p text:style-name="Text_20_body">Na této straně můžeme každému druhu nákladového střediska přiřadit libovolné reporty vnitropodnikového účetnictví, které musí být předem nadefinovány v číselníku Reporting (Hlavní menu/Číselníky/Číselníky finančního účetnictví/Reporting). </text:p>
      <text:p text:style-name="Text_20_body"><draw:frame draw:style-name="media" draw:name="0" text:anchor-type="as-char" draw:z-index="0" svg:width="18.203333333333cm" style:rel-width="100%" svg:height="13.864166666667cm" style:rel-height="scale"><draw:image xlink:href="Pictures/ee9c4e768b80ed4c13f0b5f61f1bc053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Číslo reportu </text:p>
          </table:table-cell>
          <table:table-cell office:value-type="string" table:style-name="tablecell">
            <text:p text:style-name="tablealignleft"> Přiřazení čísla reportu vnitrodnikového účetnictví. </text:p>
          </table:table-cell>
        </table:table-row>
      </table:table>
      <text:p text:style-name="Text_20_body">// Strana: /basstamm/sxwstark00w/sxwstark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4::06:23</meta:creation-date>
    <dc:creator>Generated</dc:creator>
    <dc:date>2026-08-17T14::06:23</dc:date>
    <dc:language>en-US</dc:language>
    <meta:editing-cycles>1</meta:editing-cycles>
    <meta:editing-duration>PT0S</meta:editing-duration>
    <dc:title>i2doku-cz:020-ciselniky:140-vpu-a-majetku:010-sxwstark00w:sxwstark102f:start</dc:title>
  </office:meta>
</office:document-meta>
</file>