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f577f951b0ce26a9d51c52416d07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20-sxwkstst00w:start"/><text:bookmark-start text:name="__RefHeading___nakladova_strediska_1"/><text:bookmark-start text:name="nakladova_strediska"/>Nákladová střediska<text:bookmark-end text:name="__RefHeading___nakladova_strediska_1"/><text:bookmark-end text:name="nakladova_strediska"/></text:h>
      <text:p text:style-name="Text_20_body">V tomto číselníku evidujeme nákladová střediska.</text:p>
      <text:p text:style-name="Text_20_body"><draw:frame draw:style-name="media" draw:name="0" text:anchor-type="as-char" draw:z-index="0" svg:width="20.716875cm" style:rel-width="100%" svg:height="13.758333333333cm" style:rel-height="scale"><draw:image xlink:href="Pictures/4cf577f951b0ce26a9d51c52416d071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Číslo nákladového střediska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nákladového střediska. </text:p>
          </table:table-cell>
        </table:table-row>
        <table:table-row>
          <table:table-cell office:value-type="string" table:style-name="tablecell">
            <text:p text:style-name="tablealignleft"> Vyhledávací pojem </text:p>
          </table:table-cell>
          <table:table-cell office:value-type="string" table:style-name="tablecell">
            <text:p text:style-name="tablealignleft"> Text pro vyhledávání. </text:p>
          </table:table-cell>
        </table:table-row>
        <table:table-row>
          <table:table-cell office:value-type="string" table:style-name="tablecell">
            <text:p text:style-name="tablealignleft"> Zodpovědný </text:p>
          </table:table-cell>
          <table:table-cell office:value-type="string" table:style-name="tablecell">
            <text:p text:style-name="tablealignleft"> Osoba zodpovědná za nákladové středisko. Není zde žádné propojení na číselník zaměstnanců. </text:p>
          </table:table-cell>
        </table:table-row>
        <table:table-row>
          <table:table-cell office:value-type="string" table:style-name="tablecell">
            <text:p text:style-name="tablealignleft"> Druh nákl. stř. </text:p>
          </table:table-cell>
          <table:table-cell office:value-type="string" table:style-name="tablecell">
            <text:p text:style-name="tablealignleft"> Přiřazení druhu nákladového střediska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, který slouží pro zaúčtování pohybů na středisku v rámci integrace do vnitropodnikového účetnictv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Účtování </text:p>
          </table:table-cell>
        </table:table-row>
        <table:table-row>
          <table:table-cell office:value-type="string" table:style-name="tablecell">
            <text:p text:style-name="tablealignleft"> Účtování nákladů </text:p>
          </table:table-cell>
          <table:table-cell office:value-type="string" table:style-name="tablecell">
            <text:p text:style-name="tablealignleft"> Je-li zaškrtávací tlačítko aktivní, může se provádět na středisko přímé účtování nákladů v oblasti vnitropodnikového účetnictví. </text:p>
          </table:table-cell>
        </table:table-row>
        <table:table-row>
          <table:table-cell office:value-type="string" table:style-name="tablecell">
            <text:p text:style-name="tablealignleft"> Účtování výkonů </text:p>
          </table:table-cell>
          <table:table-cell office:value-type="string" table:style-name="tablecell">
            <text:p text:style-name="tablealignleft"> Je-li zaškrtávací tlačítko aktivní, může se provádět na středisko přímé účtování výkonů v oblasti vnitropodnikového účetnictví. </text:p>
          </table:table-cell>
        </table:table-row>
        <table:table-row>
          <table:table-cell office:value-type="string" table:style-name="tablecell">
            <text:p text:style-name="tablealignleft"> Účt. rozpisu nákl. </text:p>
          </table:table-cell>
          <table:table-cell office:value-type="string" table:style-name="tablecell">
            <text:p text:style-name="tablealignleft"> Je-li zaškrtávací tlačítko aktivní, může se účtovat na středisko dle rozpisu nákladů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Je-li zaškrtávací tlačítko aktivní, nemůže být nákladové středisko použito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40-vpu-a-majetku:020-sxwkstst00w:sxwkstst102f:start" text:style-name="Internet_20_link" text:visited-style-name="Visited_20_Internet_20_Link">Přiřazení účtů</text:a></text:p>
        </text:list-item>
        <text:list-item>
          <text:p text:style-name="List_20_1_Content_Last"><text:a xlink:type="simple" xlink:href="https://wiki.data-norms.cz/doku.php?id=i2doku-cz:020-ciselniky:140-vpu-a-majetku:020-sxwkstst00w:sxwkstst103f:start" text:style-name="Internet_20_link" text:visited-style-name="Visited_20_Internet_20_Link">Referenční veličiny</text:a></text:p>
        </text:list-item>
      </text:list>
      <text:line-break/>
      <text:p text:style-name="Text_20_body">// Strana: /basstamm/sxwkstst00w/sxwkstst101f // <text:line-break/>
// Strana: /basstamm/sxwkstst00w/_set_0 // <text:line-break/>
// Strana: /basstamm/sxwkstst00w/_set_1 // <text:line-break/>
// Strana: /basstamm/sxwksts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58</meta:creation-date>
    <dc:creator>Generated</dc:creator>
    <dc:date>2026-08-15T09::31:58</dc:date>
    <dc:language>en-US</dc:language>
    <meta:editing-cycles>1</meta:editing-cycles>
    <meta:editing-duration>PT0S</meta:editing-duration>
    <dc:title>i2doku-cz:020-ciselniky:140-vpu-a-majetku:020-sxwkstst00w:start</dc:title>
  </office:meta>
</office:document-meta>
</file>