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27951a78cfe5a2ca03c3e2786359f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20-sxwkstst00w:sxwkstst102f:start"/><text:bookmark-start text:name="__RefHeading___prirazeni_uctu_1"/><text:bookmark-start text:name="prirazeni_uctu"/>Přiřazení účtů<text:bookmark-end text:name="__RefHeading___prirazeni_uctu_1"/><text:bookmark-end text:name="prirazeni_uctu"/></text:h>
      <text:p text:style-name="Text_20_body">Na této straně můžeme přiřadit účty k nákladovému středisku. Účty pro účtování na nákladová střediska musí být v číselníku účtů označeny pro účtování v oblasti vnitropodnikového účetnictví.</text:p>
      <text:p text:style-name="Text_20_body">Přiřazení účtů k nákladovému středisku může být nastavením parametru automatizováno a je-li na účet účtováno na nákladové středisko, systém mu účet automaticky přiřadí. Přiřazení účtu, na který již bylo účtováno, nelze zrušit.</text:p>
      <text:p text:style-name="Text_20_body"><draw:frame draw:style-name="media" draw:name="0" text:anchor-type="as-char" draw:z-index="0" svg:width="20.716875cm" style:rel-width="100%" svg:height="13.758333333333cm" style:rel-height="scale"><draw:image xlink:href="Pictures/2c27951a78cfe5a2ca03c3e2786359f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Přiřazení čísla účtu z číselníku účtů. </text:p>
          </table:table-cell>
        </table:table-row>
      </table:table>
      <text:p text:style-name="Text_20_body">// Strana: /basstamm/sxwkstst00w/sxwkst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13</meta:creation-date>
    <dc:creator>Generated</dc:creator>
    <dc:date>2026-08-15T10::13:13</dc:date>
    <dc:language>en-US</dc:language>
    <meta:editing-cycles>1</meta:editing-cycles>
    <meta:editing-duration>PT0S</meta:editing-duration>
    <dc:title>i2doku-cz:020-ciselniky:140-vpu-a-majetku:020-sxwkstst00w:sxwkstst102f:start</dc:title>
  </office:meta>
</office:document-meta>
</file>