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61b9ef475c8209101027263361422f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20-ciselniky:140-vpu-a-majetku:030-sxwkstvr00w:start"/><text:bookmark-start text:name="__RefHeading___sumarizace_nakladovych_stredisek_1"/><text:bookmark-start text:name="sumarizace_nakladovych_stredisek"/>Sumarizace nákladových středisek<text:bookmark-end text:name="__RefHeading___sumarizace_nakladovych_stredisek_1"/><text:bookmark-end text:name="sumarizace_nakladovych_stredisek"/></text:h>
      <text:p text:style-name="Text_20_body">Nákladová střediska mohou být sumarizována do různých logických celků maximálně na 99 úrovní. </text:p>
      <text:p text:style-name="Text_20_body"><draw:frame draw:style-name="media" draw:name="0" text:anchor-type="as-char" draw:z-index="0" svg:width="18.7325cm" style:rel-width="100%" svg:height="13.467291666667cm" style:rel-height="scale"><draw:image xlink:href="Pictures/a61b9ef475c8209101027263361422ff.jpg" xlink:type="simple" xlink:show="embed" xlink:actuate="onLoad"/></draw:frame></text:p>
      <text:p text:style-name="Text_20_body">Při definování sumarizací stanovujeme ke každému sumarizačnímu číselníku sumarizační střediska a úroveň sumarizace. K sumarizačním střediskům přiřazujeme nákladová střediska nebo sumarizační střediska nižších úrovní, která se budou sumarizovat. Nákladové středisko můžeme přiřadit do jednoho sumarizačního číselníku pouze jednou, ale může být samozřejmě přiřazeno ve více sumarizačních číselnících.</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ext:p text:style-name="tablealignleft"> Č. sumarizace </text:p>
          </table:table-cell>
          <table:table-cell office:value-type="string" table:style-name="tablecell">
            <text:p text:style-name="tablealignleft"> Číslo sumarizace. </text:p>
          </table:table-cell>
        </table:table-row>
        <table:table-row>
          <table:table-cell office:value-type="string" table:style-name="tablecell">
            <text:p text:style-name="tablealignleft"> Název </text:p>
          </table:table-cell>
          <table:table-cell office:value-type="string" table:style-name="tablecell">
            <text:p text:style-name="tablealignleft"> Název sumarizace. </text:p>
          </table:table-cell>
        </table:table-row>
      </table:table>
      <text:p text:style-name="Text_20_body">
<text:line-break/>Podkategorie:</text:p>
      <text:list text:style-name="List_20_1" text:continue-numbering="false">
        <text:list-item>
          <text:p text:style-name="List_20_1_Content_First"><text:a xlink:type="simple" xlink:href="https://wiki.data-norms.cz/doku.php?id=i2doku-cz:020-ciselniky:140-vpu-a-majetku:030-sxwkstvr00w:sxwkstvr102f:start" text:style-name="Internet_20_link" text:visited-style-name="Visited_20_Internet_20_Link">NS sumarizace</text:a></text:p>
        </text:list-item>
        <text:list-item>
          <text:p text:style-name="List_20_1_Content_Last"><text:a xlink:type="simple" xlink:href="https://wiki.data-norms.cz/doku.php?id=i2doku-cz:020-ciselniky:140-vpu-a-majetku:030-sxwkstvr00w:sxwkstvr103f:start" text:style-name="Internet_20_link" text:visited-style-name="Visited_20_Internet_20_Link">Struktura</text:a></text:p>
        </text:list-item>
      </text:list>
      <text:line-break/>
      <text:p text:style-name="Text_20_body">// Strana: /basstamm/sxwkstvr00w/sxwkstvr101f // <text:line-break/>
// Strana: /basstamm/sxwkstvr00w/_set_0 // <text:line-break/>
// Strana: /basstamm/sxwkstvr00w/_set_1 // <text:line-break/>
// Strana: /basstamm/sxwkstvr00w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6::27:38</meta:creation-date>
    <dc:creator>Generated</dc:creator>
    <dc:date>2026-08-17T06::27:38</dc:date>
    <dc:language>en-US</dc:language>
    <meta:editing-cycles>1</meta:editing-cycles>
    <meta:editing-duration>PT0S</meta:editing-duration>
    <dc:title>i2doku-cz:020-ciselniky:140-vpu-a-majetku:030-sxwkstvr00w:start</dc:title>
  </office:meta>
</office:document-meta>
</file>