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513cc179dfae8776c490d9417dccd9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40-vpu-a-majetku:030-sxwkstvr00w:sxwkstvr102f:start"/><text:bookmark-start text:name="__RefHeading___ns_sumarizace_1"/><text:bookmark-start text:name="ns_sumarizace"/>NS sumarizace<text:bookmark-end text:name="__RefHeading___ns_sumarizace_1"/><text:bookmark-end text:name="ns_sumarizace"/></text:h>
      <text:p text:style-name="Text_20_body">Na této straně zadáváme sumarizační střediska. Sumarizační střediska mohou mít úroveň sumarizace 1 až 99 (nákladová střediska mají vždy sumarizační úroveň 0). </text:p>
      <text:p text:style-name="Text_20_body"><draw:frame draw:style-name="media" draw:name="0" text:anchor-type="as-char" draw:z-index="0" svg:width="18.7325cm" style:rel-width="100%" svg:height="13.467291666667cm" style:rel-height="scale"><draw:image xlink:href="Pictures/6513cc179dfae8776c490d9417dccd9d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NS sumarizace </text:p>
          </table:table-cell>
          <table:table-cell office:value-type="string" table:style-name="tablecell">
            <text:p text:style-name="tablealignleft"> Číslo sumarizačního střediska. </text:p>
          </table:table-cell>
        </table:table-row>
        <table:table-row>
          <table:table-cell office:value-type="string" table:style-name="tablecell">
            <text:p text:style-name="tablealignleft"> Úroveň sumarizace </text:p>
          </table:table-cell>
          <table:table-cell office:value-type="string" table:style-name="tablecell">
            <text:p text:style-name="tablealignleft"> Úroveň sumarizace 1 až 99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sumarizačního střediska. </text:p>
          </table:table-cell>
        </table:table-row>
        <table:table-row>
          <table:table-cell office:value-type="string" table:style-name="tablecell">
            <text:p text:style-name="tablealignleft"> Hledaný výraz </text:p>
          </table:table-cell>
          <table:table-cell office:value-type="string" table:style-name="tablecell">
            <text:p text:style-name="tablealignleft"> Výraz pro vyhledávání. </text:p>
          </table:table-cell>
        </table:table-row>
        <table:table-row>
          <table:table-cell office:value-type="string" table:style-name="tablecell">
            <text:p text:style-name="tablealignleft"> Druh nákl.stř. </text:p>
          </table:table-cell>
          <table:table-cell office:value-type="string" table:style-name="tablecell">
            <text:p text:style-name="tablealignleft"> Přiřazení druhu nákladového střediska. </text:p>
          </table:table-cell>
        </table:table-row>
        <table:table-row>
          <table:table-cell office:value-type="string" table:style-name="tablecell">
            <text:p text:style-name="tablealignleft"> Zodpovědný </text:p>
          </table:table-cell>
          <table:table-cell office:value-type="string" table:style-name="tablecell">
            <text:p text:style-name="tablealignleft"> Osoba zodpovědná za sumarizační středisko. Není zde propojení s číselníkem zaměstnanců. </text:p>
          </table:table-cell>
        </table:table-row>
      </table:table>
      <text:p text:style-name="Text_20_body">// Strana: /basstamm/sxwkstvr00w/sxwkstvr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32:15</meta:creation-date>
    <dc:creator>Generated</dc:creator>
    <dc:date>2026-08-17T06::32:15</dc:date>
    <dc:language>en-US</dc:language>
    <meta:editing-cycles>1</meta:editing-cycles>
    <meta:editing-duration>PT0S</meta:editing-duration>
    <dc:title>i2doku-cz:020-ciselniky:140-vpu-a-majetku:030-sxwkstvr00w:sxwkstvr102f:start</dc:title>
  </office:meta>
</office:document-meta>
</file>