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450dffd2c28bb1cd65a093c6c93b4a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40-vpu-a-majetku:030-sxwkstvr00w:sxwkstvr103f:start"/><text:bookmark-start text:name="__RefHeading___struktura_1"/><text:bookmark-start text:name="struktura"/>Struktura<text:bookmark-end text:name="__RefHeading___struktura_1"/><text:bookmark-end text:name="struktura"/></text:h>
      <text:p text:style-name="Text_20_body">Na této straně přiřazujeme sumarizačnímu středisku nákladová střediska nebo sumarizační střediska nižší úrovně. Systém kontroluje, aby jedno nákladové středisko bylo přiřazeno pouze jednou, vícenásobné přiřazení nepovolí.</text:p>
      <text:p text:style-name="Text_20_body"><draw:frame draw:style-name="media" draw:name="0" text:anchor-type="as-char" draw:z-index="0" svg:width="18.7325cm" style:rel-width="100%" svg:height="13.467291666667cm" style:rel-height="scale"><draw:image xlink:href="Pictures/c450dffd2c28bb1cd65a093c6c93b4ad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Nákladové středisko </text:p>
          </table:table-cell>
          <table:table-cell office:value-type="string" table:style-name="tablecell">
            <text:p text:style-name="tablealignleft"> Přiřazení nákladového střediska nebo sumarizačního střediska nižší úrovně. </text:p>
          </table:table-cell>
        </table:table-row>
      </table:table>
      <text:p text:style-name="Text_20_body">// Strana: /basstamm/sxwkstvr00w/sxwkstvr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2::09:37</meta:creation-date>
    <dc:creator>Generated</dc:creator>
    <dc:date>2026-08-18T02::09:37</dc:date>
    <dc:language>en-US</dc:language>
    <meta:editing-cycles>1</meta:editing-cycles>
    <meta:editing-duration>PT0S</meta:editing-duration>
    <dc:title>i2doku-cz:020-ciselniky:140-vpu-a-majetku:030-sxwkstvr00w:sxwkstvr103f:start</dc:title>
  </office:meta>
</office:document-meta>
</file>