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fa6c84aebc7397ceb4ce459d8315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40-sxwbzgsg00w:start"/><text:bookmark-start text:name="__RefHeading___referencni_veliciny_1"/><text:bookmark-start text:name="referencni_veliciny"/>Referenční veličiny<text:bookmark-end text:name="__RefHeading___referencni_veliciny_1"/><text:bookmark-end text:name="referencni_veliciny"/></text:h>
      <text:p text:style-name="Text_20_body">Referenční veličiny jsou měrné jednotky - vnitropodnikové jednotky výkonu jako hodiny, kilometry, počet vyrobeného hmotného majetku atd. Používají se pro účely vnitropodnikového účetnictví - např. pro účtování dle rozpisu nákladů, při účtování vnitropodnikových výkonů. </text:p>
      <text:p text:style-name="Text_20_body"><draw:frame draw:style-name="media" draw:name="0" text:anchor-type="as-char" draw:z-index="0" svg:width="16.959791666667cm" svg:height="12.276666666667cm"><draw:image xlink:href="Pictures/f7fa6c84aebc7397ceb4ce459d83154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Označení (alfanumerické) referenční velič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referenční veličiny. </text:p>
          </table:table-cell>
        </table:table-row>
        <table:table-row>
          <table:table-cell office:value-type="string" table:style-name="tablecell">
            <text:p text:style-name="tablealignleft"> Jednotka </text:p>
          </table:table-cell>
          <table:table-cell office:value-type="string" table:style-name="tablecell">
            <text:p text:style-name="tablealignleft"> Měrná jednotka referenční veličiny. Jedna měrná jednotka může existovat i pro více referenčních veličin, např. hod. může existovat jak pro strojové hodiny, tak i pro hodinu pracovníka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Je-li zaškrtávací tlačítko aktivní, nemůže být referenční veličina použita. </text:p>
          </table:table-cell>
        </table:table-row>
        <table:table-row>
          <table:table-cell office:value-type="string" table:style-name="tablecell">
            <text:p text:style-name="tablealignleft"> Plánovaná sazba </text:p>
          </table:table-cell>
          <table:table-cell office:value-type="string" table:style-name="tablecell">
            <text:p text:style-name="tablealignleft"> Plánovaná sazba nákladů k referenční veličině za jednotku. Plánovaná sazba nákladů platí v případě, že nebyla zadána žádná jiná sazba nákladů. Zvolí-li uživatel v polích Účtování nákladů VPÚ, Účtování nákladů PRJ nebo Zúčtování VPÚ jako podklad pro propočet skutečnou sazbu nákladů a nemůže-li ji systém vypočítat, vezme jako náhradu plánovanou sazbu nákladů. </text:p>
          </table:table-cell>
        </table:table-row>
        <table:table-row>
          <table:table-cell office:value-type="string" table:style-name="tablecell">
            <text:p text:style-name="tablealignleft"> Zúčtovací sazba </text:p>
          </table:table-cell>
          <table:table-cell office:value-type="string" table:style-name="tablecell">
            <text:p text:style-name="tablealignleft"> Interní zúčtovací sazba nákladů k referenční veličině za jednotku (sazba nemusí odpovídat skutečným nákladům). Stejně jako u plánované sazby nákladů platí tato sazba v případě, že nebyla zadána žádná jiná zúčtovací sazba. </text:p>
          </table:table-cell>
        </table:table-row>
        <table:table-row>
          <table:table-cell office:value-type="string" table:style-name="tablecell">
            <text:p text:style-name="tablealignleft"> Účtování nákladů VPÚ </text:p>
          </table:table-cell>
          <table:table-cell office:value-type="string" table:style-name="tablecell">
            <text:p text:style-name="tablealignleft"> Je-li zaškrtávací tlačítko aktivní, je možné zvolit z přednastavených možností způsob účtování výše vnitropodnikových nákladů. Je možné zvolit následující druhy sazeb za jednotku: Skutečnost/Plánovaná sazba/Zúčtovací sazba. </text:p>
          </table:table-cell>
        </table:table-row>
        <table:table-row>
          <table:table-cell office:value-type="string" table:style-name="tablecell">
            <text:p text:style-name="tablealignleft"> Souvztažný zápis VPÚ </text:p>
          </table:table-cell>
          <table:table-cell office:value-type="string" table:style-name="tablecell">
            <text:p text:style-name="tablealignleft"> Je-li zaškrtávací tlačítko aktivní, je možné zadat nákladové středisko a protiúčet pro zaúčtování vnitropodnikového výnosu. </text:p>
          </table:table-cell>
        </table:table-row>
        <table:table-row>
          <table:table-cell office:value-type="string" table:style-name="tablecell">
            <text:p text:style-name="tablealignleft"> Účtování nákladů PRJ </text:p>
          </table:table-cell>
          <table:table-cell office:value-type="string" table:style-name="tablecell">
            <text:p text:style-name="tablealignleft"> Je-li zaškrtávací tlačítko aktivní, je možné zvolit z přednastavených možností způsob účtování výše nákladů v účetnictví projektů. Je možné zvolit následující druhy sazeb za jednotku: Skutečnost/Plánovaná sazba/Zúčtovací sazba. </text:p>
          </table:table-cell>
        </table:table-row>
        <table:table-row>
          <table:table-cell office:value-type="string" table:style-name="tablecell">
            <text:p text:style-name="tablealignleft"> Souvztažný zápis VPÚ </text:p>
          </table:table-cell>
          <table:table-cell office:value-type="string" table:style-name="tablecell">
            <text:p text:style-name="tablealignleft"> Je-li zaškrtávací tlačítko aktivní, je možné zadat středisko a účet pro zaúčtování vnitropodnikového výnosu k projektu. </text:p>
          </table:table-cell>
        </table:table-row>
        <table:table-row>
          <table:table-cell office:value-type="string" table:style-name="tablecell">
            <text:p text:style-name="tablealignleft"> Zúčtování VPÚ </text:p>
          </table:table-cell>
          <table:table-cell office:value-type="string" table:style-name="tablecell">
            <text:p text:style-name="tablealignleft"> Je-li zaškrtávací tlačítko aktivní, je při účtování v účetnictví projektů vedle primárního účtování projektu provedeno i další interní zúčtování. Je možné zvolit následující druhy sazeb za jednotku: Skutečnost/Plánovaná sazba/Zúčtovací sazba. </text:p>
          </table:table-cell>
        </table:table-row>
        <table:table-row>
          <table:table-cell office:value-type="string" table:style-name="tablecell">
            <text:p text:style-name="tablealignleft"> Nákladový účet VPÚ </text:p>
          </table:table-cell>
          <table:table-cell office:value-type="string" table:style-name="tablecell">
            <text:p text:style-name="tablealignleft"> Přiřazení účtu vnitropodnik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Nákladový účet PRJ </text:p>
          </table:table-cell>
          <table:table-cell office:value-type="string" table:style-name="tablecell">
            <text:p text:style-name="tablealignleft"> Přiřazení účtu projekt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Účtováno ve prospěch NS </text:p>
          </table:table-cell>
          <table:table-cell office:value-type="string" table:style-name="tablecell">
            <text:p text:style-name="tablealignleft"> Přiřazení nákladového střediska, ve prospěch kterého bude účtováno. </text:p>
          </table:table-cell>
        </table:table-row>
        <table:table-row>
          <table:table-cell office:value-type="string" table:style-name="tablecell">
            <text:p text:style-name="tablealignleft"> Souvztažný účet VPÚ </text:p>
          </table:table-cell>
          <table:table-cell office:value-type="string" table:style-name="tablecell">
            <text:p text:style-name="tablealignleft"> Přiřazení protiúčtu vnitropodnikového účetnictví, ve prospěch kterého bude účtován výnos. </text:p>
          </table:table-cell>
        </table:table-row>
        <table:table-row>
          <table:table-cell office:value-type="string" table:style-name="tablecell">
            <text:p text:style-name="tablealignleft"> Zúčtovací účet VPÚ </text:p>
          </table:table-cell>
          <table:table-cell office:value-type="string" table:style-name="tablecell">
            <text:p text:style-name="tablealignleft"> Přiřazení účtu vnitropodnikového účetnictví, na který bude účtováno interní zúčtován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40-vpu-a-majetku:040-sxwbzgsg00w:sxwbzgsg102f:start" text:style-name="Internet_20_link" text:visited-style-name="Visited_20_Internet_20_Link">Sazba nákladů</text:a></text:p>
        </text:list-item>
        <text:list-item>
          <text:p text:style-name="List_20_1_Content_Last"><text:a xlink:type="simple" xlink:href="https://wiki.data-norms.cz/doku.php?id=i2doku-cz:020-ciselniky:140-vpu-a-majetku:040-sxwbzgsg00w:sxwbzgsg103f:start" text:style-name="Internet_20_link" text:visited-style-name="Visited_20_Internet_20_Link">Nákladová střediska</text:a></text:p>
        </text:list-item>
      </text:list>
      <text:line-break/>
      <text:p text:style-name="Text_20_body">// Strana: /basstamm/sxwbzgsg00w/sxwbzgsg101f // <text:line-break/>
// Strana: /basstamm/sxwbzgsg00w/_set_0 // <text:line-break/>
// Strana: /basstamm/sxwbzgsg00w/_set_1 // <text:line-break/>
// Strana: /basstamm/sxwbzgsg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12</meta:creation-date>
    <dc:creator>Generated</dc:creator>
    <dc:date>2026-08-15T11::28:12</dc:date>
    <dc:language>en-US</dc:language>
    <meta:editing-cycles>1</meta:editing-cycles>
    <meta:editing-duration>PT0S</meta:editing-duration>
    <dc:title>i2doku-cz:020-ciselniky:140-vpu-a-majetku:040-sxwbzgsg00w:start</dc:title>
  </office:meta>
</office:document-meta>
</file>