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ea8fac8304847dd92641a35db1ebe3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40-vpu-a-majetku:040-sxwbzgsg00w:sxwbzgsg102f:start"/><text:bookmark-start text:name="__RefHeading___sazba_nakladu_1"/><text:bookmark-start text:name="sazba_nakladu"/>Sazba nákladů<text:bookmark-end text:name="__RefHeading___sazba_nakladu_1"/><text:bookmark-end text:name="sazba_nakladu"/></text:h>
      <text:p text:style-name="Text_20_body">Každé referenční veličině může být přiřazeno více nákladových středisek k účtování sazeb nákladů. </text:p>
      <text:p text:style-name="Text_20_body">Vlastní propočet následuje po nastavení definice sazby nákladů. </text:p>
      <text:p text:style-name="Text_20_body"><draw:frame draw:style-name="media" draw:name="0" text:anchor-type="as-char" draw:z-index="0" svg:width="16.959791666667cm" svg:height="12.276666666667cm"><draw:image xlink:href="Pictures/5ea8fac8304847dd92641a35db1ebe34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Nákladové středisko </text:p>
          </table:table-cell>
          <table:table-cell office:value-type="string" table:style-name="tablecell">
            <text:p text:style-name="tablealignleft"> Přiřazení nákladového střediska, pro které platí definice podkladů pro propočet sazby nákladů. </text:p>
          </table:table-cell>
        </table:table-row>
        <table:table-row>
          <table:table-cell office:value-type="string" table:style-name="tablecell">
            <text:p text:style-name="tablealignleft"> Druh odběru </text:p>
          </table:table-cell>
          <table:table-cell office:value-type="string" table:style-name="tablecell">
            <text:p text:style-name="tablealignleft"> Výběr z přednastavených možností - Řádek/Účet. Podle volby se k propočtu využije saldo účtu nebo hodnota z řádku reportu pro vnitropodnikové účetnictví. </text:p>
          </table:table-cell>
        </table:table-row>
        <table:table-row>
          <table:table-cell office:value-type="string" table:style-name="tablecell">
            <text:p text:style-name="tablealignleft"> Účet odběru </text:p>
          </table:table-cell>
          <table:table-cell office:value-type="string" table:style-name="tablecell">
            <text:p text:style-name="tablealignleft"> Přiřazení účtu vnitropodnikového účetnictví při druhu odběru Účet. Pro propočet se použije saldo tohoto účtu. </text:p>
          </table:table-cell>
        </table:table-row>
        <table:table-row>
          <table:table-cell office:value-type="string" table:style-name="tablecell">
            <text:p text:style-name="tablealignleft"> Číslo reportu </text:p>
          </table:table-cell>
          <table:table-cell office:value-type="string" table:style-name="tablecell">
            <text:p text:style-name="tablealignleft"> Přiřazení čísla reportu vnitropodnikového účetnictví při druhu odběru Řádek. </text:p>
          </table:table-cell>
        </table:table-row>
        <table:table-row>
          <table:table-cell office:value-type="string" table:style-name="tablecell">
            <text:p text:style-name="tablealignleft"> Řádek reportu </text:p>
          </table:table-cell>
          <table:table-cell office:value-type="string" table:style-name="tablecell">
            <text:p text:style-name="tablealignleft"> Přiřazení řádku zvoleného reportu vnitropodnikového účetnictví. K propočtu se použije hodnota tohoto řádku. </text:p>
          </table:table-cell>
        </table:table-row>
      </table:table>
      <text:p text:style-name="Text_20_body">// Strana: /basstamm/sxwbzgsg00w/sxwbzgsg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2::12:54</meta:creation-date>
    <dc:creator>Generated</dc:creator>
    <dc:date>2026-08-18T02::12:54</dc:date>
    <dc:language>en-US</dc:language>
    <meta:editing-cycles>1</meta:editing-cycles>
    <meta:editing-duration>PT0S</meta:editing-duration>
    <dc:title>i2doku-cz:020-ciselniky:140-vpu-a-majetku:040-sxwbzgsg00w:sxwbzgsg102f:start</dc:title>
  </office:meta>
</office:document-meta>
</file>