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da597a0ccbdb3f4ba5ae1ba2d4fd2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40-sxwbzgsg00w:sxwbzgsg103f:start"/><text:bookmark-start text:name="__RefHeading___nakladova_strediska_1"/><text:bookmark-start text:name="nakladova_strediska"/>Nákladová střediska<text:bookmark-end text:name="__RefHeading___nakladova_strediska_1"/><text:bookmark-end text:name="nakladova_strediska"/></text:h>
      <text:p text:style-name="Text_20_body">Na této straně můžeme k referenční veličině přiřadit nákladová střediska a parametry pro účtování. Přiřazení nákladového střediska může být nastavením parametru automatizováno a je-li účtováno na nákladové středisko, systém vytvoří přiřazení a toto přiřazení již nelze zrušit.</text:p>
      <text:p text:style-name="Text_20_body"><draw:frame draw:style-name="media" draw:name="0" text:anchor-type="as-char" draw:z-index="0" svg:width="16.959791666667cm" svg:height="12.276666666667cm"><draw:image xlink:href="Pictures/edda597a0ccbdb3f4ba5ae1ba2d4fd2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. </text:p>
          </table:table-cell>
        </table:table-row>
        <table:table-row>
          <table:table-cell office:value-type="string" table:style-name="tablecell">
            <text:p text:style-name="tablealignleft"> Plán. sazba nákl. </text:p>
          </table:table-cell>
          <table:table-cell office:value-type="string" table:style-name="tablecell">
            <text:p text:style-name="tablealignleft"> Plánovaná sazba nákladů za jednotku. </text:p>
          </table:table-cell>
        </table:table-row>
        <table:table-row>
          <table:table-cell office:value-type="string" table:style-name="tablecell">
            <text:p text:style-name="tablealignleft"> Skut. nákl. rozpočet </text:p>
          </table:table-cell>
          <table:table-cell office:value-type="string" table:style-name="tablecell">
            <text:p text:style-name="tablealignleft"> Sazba nákladů skutečně vynaložených. </text:p>
          </table:table-cell>
        </table:table-row>
        <table:table-row>
          <table:table-cell office:value-type="string" table:style-name="tablecell">
            <text:p text:style-name="tablealignleft"> Zúčtovací sazba </text:p>
          </table:table-cell>
          <table:table-cell office:value-type="string" table:style-name="tablecell">
            <text:p text:style-name="tablealignleft"> Interní zúčtovací sazba nákladů za jednotku (sazba nemusí odpovídat skutečným nákladům). Používá se podle nastavení při interním zúčtování. </text:p>
          </table:table-cell>
        </table:table-row>
        <table:table-row>
          <table:table-cell office:value-type="string" table:style-name="tablecell">
            <text:p text:style-name="tablealignleft"> Nákladový účet VPÚ </text:p>
          </table:table-cell>
          <table:table-cell office:value-type="string" table:style-name="tablecell">
            <text:p text:style-name="tablealignleft"> Přiřazení účtu vnitropodnikového účetnictví, který bude zatížen účtováním nákladů. </text:p>
          </table:table-cell>
        </table:table-row>
        <table:table-row>
          <table:table-cell office:value-type="string" table:style-name="tablecell">
            <text:p text:style-name="tablealignleft"> Nákladový účet PRJ </text:p>
          </table:table-cell>
          <table:table-cell office:value-type="string" table:style-name="tablecell">
            <text:p text:style-name="tablealignleft"> Přiřazení účtu projektového účetnictví, který bude zatížen účtováním nákladů. </text:p>
          </table:table-cell>
        </table:table-row>
        <table:table-row>
          <table:table-cell office:value-type="string" table:style-name="tablecell">
            <text:p text:style-name="tablealignleft"> Účt. ve prospěch NS </text:p>
          </table:table-cell>
          <table:table-cell office:value-type="string" table:style-name="tablecell">
            <text:p text:style-name="tablealignleft"> Přiřazení nákladového střediska, ve prospěch kterého bude účtováno. </text:p>
          </table:table-cell>
        </table:table-row>
        <table:table-row>
          <table:table-cell office:value-type="string" table:style-name="tablecell">
            <text:p text:style-name="tablealignleft"> Souvztažný účet VPÚ </text:p>
          </table:table-cell>
          <table:table-cell office:value-type="string" table:style-name="tablecell">
            <text:p text:style-name="tablealignleft"> Přiřazení protiúčtu vnitropodnikového účetnictví, ve prospěch kterého bude účtován výnos. </text:p>
          </table:table-cell>
        </table:table-row>
        <table:table-row>
          <table:table-cell office:value-type="string" table:style-name="tablecell">
            <text:p text:style-name="tablealignleft"> Zúčtovací účet VPÚ </text:p>
          </table:table-cell>
          <table:table-cell office:value-type="string" table:style-name="tablecell">
            <text:p text:style-name="tablealignleft"> Přiřazení účtu vnitropodnikového účetnictví, na který bude účtováno interní zúčtování. </text:p>
          </table:table-cell>
        </table:table-row>
      </table:table>
      <text:p text:style-name="Text_20_body">// Strana: /basstamm/sxwbzgsg00w/sxwbzgsg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06:30</meta:creation-date>
    <dc:creator>Generated</dc:creator>
    <dc:date>2026-08-17T20::06:30</dc:date>
    <dc:language>en-US</dc:language>
    <meta:editing-cycles>1</meta:editing-cycles>
    <meta:editing-duration>PT0S</meta:editing-duration>
    <dc:title>i2doku-cz:020-ciselniky:140-vpu-a-majetku:040-sxwbzgsg00w:sxwbzgsg103f:start</dc:title>
  </office:meta>
</office:document-meta>
</file>