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e7fd8bf36be3e008faab35bde2ce6b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40-vpu-a-majetku:050-sxwumlag00w:sxwumlag102f:start"/><text:bookmark-start text:name="__RefHeading___polozky_rozpisu_nakladu_1"/><text:bookmark-start text:name="polozky_rozpisu_nakladu"/>Položky rozpisu nákladů<text:bookmark-end text:name="__RefHeading___polozky_rozpisu_nakladu_1"/><text:bookmark-end text:name="polozky_rozpisu_nakladu"/></text:h>
      <text:p text:style-name="Text_20_body">Na straně položky rozpisu nákladů evidujeme všechna nákladová střediska k příslušnému rozpisu nákladů.</text:p>
      <text:p text:style-name="Text_20_body"><draw:frame draw:style-name="media" draw:name="0" text:anchor-type="as-char" draw:z-index="0" svg:width="20.663958333333cm" style:rel-width="100%" svg:height="11.932708333333cm" style:rel-height="scale"><draw:image xlink:href="Pictures/1e7fd8bf36be3e008faab35bde2ce6b5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Nákladové středisko </text:p>
          </table:table-cell>
          <table:table-cell office:value-type="string" table:style-name="tablecell">
            <text:p text:style-name="tablealignleft"> Přiřazení nákladového střediska. </text:p>
          </table:table-cell>
        </table:table-row>
        <table:table-row>
          <table:table-cell office:value-type="string" table:style-name="tablecell">
            <text:p text:style-name="tablealignleft"> Číslo účtu </text:p>
          </table:table-cell>
          <table:table-cell office:value-type="string" table:style-name="tablecell">
            <text:p text:style-name="tablealignleft"> Přiřazení čísla účtu vnitropodnikového účetnictví. </text:p>
          </table:table-cell>
        </table:table-row>
        <table:table-row>
          <table:table-cell office:value-type="string" table:style-name="tablecell">
            <text:p text:style-name="tablealignleft"> Množství/Hodnota </text:p>
          </table:table-cell>
          <table:table-cell office:value-type="string" table:style-name="tablecell">
            <text:p text:style-name="tablealignleft"> Množství popř. hodnota - může být zadáno ručně, pokud zůstane toto pole prázdné, dosadí systém při propočtu skutečné množství nebo hodnotu. </text:p>
          </table:table-cell>
        </table:table-row>
      </table:table>
      <text:p text:style-name="Text_20_body">// Strana: /basstamm/sxwumlag00w/sxwumlag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20::06:01</meta:creation-date>
    <dc:creator>Generated</dc:creator>
    <dc:date>2026-08-17T20::06:01</dc:date>
    <dc:language>en-US</dc:language>
    <meta:editing-cycles>1</meta:editing-cycles>
    <meta:editing-duration>PT0S</meta:editing-duration>
    <dc:title>i2doku-cz:020-ciselniky:140-vpu-a-majetku:050-sxwumlag00w:sxwumlag102f:start</dc:title>
  </office:meta>
</office:document-meta>
</file>