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dba8c5cb37cdcb28b2a8fc7dd0bfe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60-sxwtproj00w:start"/><text:bookmark-start text:name="__RefHeading___dilci_projekty_1"/><text:bookmark-start text:name="dilci_projekty"/>Dílčí projekty<text:bookmark-end text:name="__RefHeading___dilci_projekty_1"/><text:bookmark-end text:name="dilci_projekty"/></text:h>
      <text:p text:style-name="Text_20_body">Pokud je používáno účetnictví projektů, je nutné vytvořit v tomto číselníku dílčí projekty. Dílčí projekty slouží k rozčlenění projektů na jednotlivé etapy a přiřazují se jednotlivým projektům v číselníku projektů.</text:p>
      <text:p text:style-name="Text_20_body"><draw:frame draw:style-name="media" draw:name="0" text:anchor-type="as-char" draw:z-index="0" svg:width="19.393958333333cm" style:rel-width="100%" svg:height="14.605cm" style:rel-height="scale"><draw:image xlink:href="Pictures/5edba8c5cb37cdcb28b2a8fc7dd0bfe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Číslo dílčího projek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ílčího projektu. </text:p>
          </table:table-cell>
        </table:table-row>
        <table:table-row>
          <table:table-cell office:value-type="string" table:style-name="tablecell">
            <text:p text:style-name="tablealignleft"> Druh dílčího projektu </text:p>
          </table:table-cell>
          <table:table-cell office:value-type="string" table:style-name="tablecell">
            <text:p text:style-name="tablealignleft"> Přiřazení druhu dílčího projektu. Druhy dílčích projektů se definují při implementaci účetnictví. </text:p>
          </table:table-cell>
        </table:table-row>
        <table:table-row>
          <table:table-cell office:value-type="string" table:style-name="tablecell">
            <text:p text:style-name="tablealignleft"> Roční přenos </text:p>
          </table:table-cell>
          <table:table-cell office:value-type="string" table:style-name="tablecell">
            <text:p text:style-name="tablealignleft"> Pokud je zaškrtávací tlačítko aktivní, jsou roční hodnoty účtů projektu přeneseny při zpracování roční závěrky do nového roku. Tím je umožněno víceroční posuzování (vyhodnocování) dílčího projektu. Je-li neaktivní, dílčí projekt se každoročně uzavírá. </text:p>
          </table:table-cell>
        </table:table-row>
        <table:table-row>
          <table:table-cell office:value-type="string" table:style-name="tablecell">
            <text:p text:style-name="tablealignleft"> Struktura DP </text:p>
          </table:table-cell>
          <table:table-cell office:value-type="string" table:style-name="tablecell">
            <text:p text:style-name="tablealignleft"> Struktura dílčího projektu. Nechce-li uživatel evidovat pro tento dílčí projekt vlastní strukturu, může zadat číslo jiného dílčího projektu a tím přenést strukturu tohoto jiného dílčího projektu. </text:p>
          </table:table-cell>
        </table:table-row>
        <table:table-row>
          <table:table-cell office:value-type="string" table:style-name="tablecell">
            <text:p text:style-name="tablealignleft"> Kalkulace DP </text:p>
          </table:table-cell>
          <table:table-cell office:value-type="string" table:style-name="tablecell">
            <text:p text:style-name="tablealignleft"> Kalkulace dílčího projektu. Nechce-li uživatel definovat pro tento dílčí projekt vlastní kalkulaci, může zadat číslo jiného dílčího projektu a tím přenést kalkulaci tohoto jiného dílčího projektu. </text:p>
          </table:table-cell>
        </table:table-row>
        <table:table-row>
          <table:table-cell office:value-type="string" table:style-name="tablecell">
            <text:p text:style-name="tablealignleft"> Sumarizace </text:p>
          </table:table-cell>
          <table:table-cell office:value-type="string" table:style-name="tablecell">
            <text:p text:style-name="tablealignleft"> Pokud je zaškrtávací tlačítko aktivní, sumarizuje se dílčí projekt s jinými dílčími projekty daného projektu. Sumarizace probíhá v dotazech projektu zadáním požadovaného projektu a fiktivního dílčího projektu 0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40-vpu-a-majetku:060-sxwtproj00w:sxwtproj102f:start" text:style-name="Internet_20_link" text:visited-style-name="Visited_20_Internet_20_Link">Struktura</text:a></text:p>
        </text:list-item>
        <text:list-item>
          <text:p text:style-name="List_20_1_Content"><text:a xlink:type="simple" xlink:href="https://wiki.data-norms.cz/doku.php?id=i2doku-cz:020-ciselniky:140-vpu-a-majetku:060-sxwtproj00w:sxwtproj103f:start" text:style-name="Internet_20_link" text:visited-style-name="Visited_20_Internet_20_Link">Kalkulace</text:a></text:p>
        </text:list-item>
        <text:list-item>
          <text:p text:style-name="List_20_1_Content_Last"><text:a xlink:type="simple" xlink:href="https://wiki.data-norms.cz/doku.php?id=i2doku-cz:020-ciselniky:140-vpu-a-majetku:060-sxwtproj00w:sxwtproj104f:start" text:style-name="Internet_20_link" text:visited-style-name="Visited_20_Internet_20_Link">Položky kalkulace</text:a></text:p>
        </text:list-item>
      </text:list>
      <text:line-break/>
      <text:p text:style-name="Text_20_body">// Strana: /basstamm/sxwtproj00w/sxwtproj101f // <text:line-break/>
// Strana: /basstamm/sxwtproj00w/_set_0 // <text:line-break/>
// Strana: /basstamm/sxwtproj00w // <text:line-break/>
// Strana: /basstamm/sxwtproj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35</meta:creation-date>
    <dc:creator>Generated</dc:creator>
    <dc:date>2026-08-15T10::10:35</dc:date>
    <dc:language>en-US</dc:language>
    <meta:editing-cycles>1</meta:editing-cycles>
    <meta:editing-duration>PT0S</meta:editing-duration>
    <dc:title>i2doku-cz:020-ciselniky:140-vpu-a-majetku:060-sxwtproj00w:start</dc:title>
  </office:meta>
</office:document-meta>
</file>