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7e4cfcad78028f68fc383185577bfe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60-sxwtproj00w:sxwtproj104f:start"/><text:bookmark-start text:name="__RefHeading___polozky_kalkulace_1"/><text:bookmark-start text:name="polozky_kalkulace"/>Položky kalkulace<text:bookmark-end text:name="__RefHeading___polozky_kalkulace_1"/><text:bookmark-end text:name="polozky_kalkulace"/></text:h>
      <text:p text:style-name="Text_20_body">Na této straně mohou být každému účtu ze struktury dílčího projektu definovány sazby přirážky. </text:p>
      <text:p text:style-name="Text_20_body"><draw:frame draw:style-name="media" draw:name="0" text:anchor-type="as-char" draw:z-index="0" svg:width="19.393958333333cm" style:rel-width="100%" svg:height="14.605cm" style:rel-height="scale"><draw:image xlink:href="Pictures/87e4cfcad78028f68fc383185577bfe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Účet </text:p>
          </table:table-cell>
          <table:table-cell office:value-type="string" table:style-name="tablecell">
            <text:p text:style-name="tablealignleft"> Přiřazení čísla účtu ze struktury dílčího projektu, ke kterému se účtuje přirážka. </text:p>
          </table:table-cell>
        </table:table-row>
        <table:table-row>
          <table:table-cell office:value-type="string" table:style-name="tablecell">
            <text:p text:style-name="tablealignleft"> Sazba přirážky </text:p>
          </table:table-cell>
          <table:table-cell office:value-type="string" table:style-name="tablecell">
            <text:p text:style-name="tablealignleft"> Sazba přirážky v procentech. </text:p>
          </table:table-cell>
        </table:table-row>
      </table:table>
      <text:p text:style-name="Text_20_body">// Strana: /basstamm/sxwtproj00w/sxwtproj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41</meta:creation-date>
    <dc:creator>Generated</dc:creator>
    <dc:date>2026-08-15T11::26:41</dc:date>
    <dc:language>en-US</dc:language>
    <meta:editing-cycles>1</meta:editing-cycles>
    <meta:editing-duration>PT0S</meta:editing-duration>
    <dc:title>i2doku-cz:020-ciselniky:140-vpu-a-majetku:060-sxwtproj00w:sxwtproj104f:start</dc:title>
  </office:meta>
</office:document-meta>
</file>